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bs:personnage"/>&lt;align&gt;
La création d'un personnage suit celle de NPQ
&lt;/align&gt;</text:p>
      <text:h text:style-name="Heading_20_1" text:outline-level="1"><text:bookmark-start text:name="__RefHeading___technique_de_creation_du_personnage_1"/><text:bookmark-start text:name="technique_de_creation_du_personnage"/>Technique de création du personnage<text:bookmark-end text:name="__RefHeading___technique_de_creation_du_personnage_1"/><text:bookmark-end text:name="technique_de_creation_du_personnage"/></text:h>
      <text:p text:style-name="Text_20_body">&lt;align left&gt;&lt;/align&gt;</text:p>
      <text:h text:style-name="Heading_20_2" text:outline-level="2"><text:bookmark-start text:name="__RefHeading___resume_2"/><text:bookmark-start text:name="resume"/>Résumé<text:bookmark-end text:name="__RefHeading___resume_2"/><text:bookmark-end text:name="resume"/></text:h>
      <text:p text:style-name="Text_20_body">&lt;align left&gt;&lt;/align&gt;
&lt;indent&gt;
&lt;/indent&gt;</text:p>
      <text:list text:style-name="Numbering_20_1" text:continue-numbering="false">
        <text:list-item>
          <text:p text:style-name="Numbering_20_1_Content_First"> tirer 1D12 pour la planête</text:p>
        </text:list-item>
        <text:list-item>
          <text:p text:style-name="Numbering_20_1_Content"> 1D10 ⇒ niveau éducation planete :</text:p>
        </text:list-item>
        <text:list-item>
          <text:p text:style-name="Numbering_20_1_Content"> 1D10 ⇒ éducation personnelle</text:p>
        </text:list-item>
        <text:list-item>
          <text:p text:style-name="Numbering_20_1_Content"> Ajouter +10, donne le nombre de point création</text:p>
        </text:list-item>
        <text:list-item>
          <text:p text:style-name="Numbering_20_1_Content"> Choix du type de personnage</text:p>
        </text:list-item>
        <text:list-item>
          <text:p text:style-name="Numbering_20_1_Content"> Toutes les compétences données sont à 35%, les autres normales sont à 10, les spé à 5%</text:p>
        </text:list-item>
        <text:list-item>
          <text:p text:style-name="Numbering_20_1_Content"> Moral à 5, réputation à 20 + secret leader, carrière etc…</text:p>
        </text:list-item>
        <text:list-item>
          <text:p text:style-name="Numbering_20_1_Content"> Répartission des points déduit dont les points de vie…</text:p>
        </text:list-item>
        <text:list-item>
          <text:p text:style-name="Numbering_20_1_Content"> Choisir un vice</text:p>
        </text:list-item>
        <text:list-item>
          <text:p text:style-name="Numbering_20_1_Content_Last"> Cn avant aventure = EDU, avec possibilité d'un don</text:p>
        </text:list-item>
      </text:list>
      <text:p text:style-name="Text_20_body">&lt;align left&gt;&lt;/align&gt;</text:p>
      <text:h text:style-name="Heading_20_2" text:outline-level="2"><text:bookmark-start text:name="__RefHeading___details_3"/><text:bookmark-start text:name="details"/>Détails<text:bookmark-end text:name="__RefHeading___details_3"/><text:bookmark-end text:name="details"/></text:h>
      <text:p text:style-name="Text_20_body">&lt;align left&gt;&lt;/align&gt;</text:p>
      <text:h text:style-name="Heading_20_3" text:outline-level="3"><text:bookmark-start text:name="__RefHeading___origine_4"/><text:bookmark-start text:name="origine"/>Origine<text:bookmark-end text:name="__RefHeading___origine_4"/><text:bookmark-end text:name="origine"/></text:h>
      <text:p text:style-name="Text_20_body">&lt;align left&gt;&lt;/align&gt;&lt;align&gt;
Le personnage est né sur une des douze colonnies, chaque colonie est spécialisé dans un domaine de compétence, favorisant certain métier ou aptitude secondaire.
&lt;/align&gt;&lt;align&gt;
Tirer 1D12, pour la planète d'origine, le joueur peut changer en ajoutant ou soustrayant 1D6 (modulo 12) contre un point de création. Le MJ peut aussi donner le lieu d'origine.
&lt;/align&gt;</text:p>
      <text:h text:style-name="Heading_20_3" text:outline-level="3"><text:bookmark-start text:name="__RefHeading___niveau_d_education_5"/><text:bookmark-start text:name="niveau_d_education"/>Niveau d'éducation<text:bookmark-end text:name="__RefHeading___niveau_d_education_5"/><text:bookmark-end text:name="niveau_d_education"/></text:h>
      <text:p text:style-name="Text_20_body">&lt;align left&gt;&lt;/align&gt;&lt;align&gt;
Le niveau d'éducation est un croisé entre différents facteurs :
&lt;/align&gt;
&lt;indent&gt;
&lt;/indent&gt;</text:p>
      <text:list text:style-name="List_20_1" text:continue-numbering="false">
        <text:list-item>
          <text:p text:style-name="List_20_1_Content_First"> le bonus de la colonnie (voir les colonies)</text:p>
        </text:list-item>
        <text:list-item>
          <text:p text:style-name="List_20_1_Content"> le niveau d'accès à l'éducation du personnage, en d'autre terme le niveau social (représenté par 1D10)</text:p>
        </text:list-item>
        <text:list-item>
          <text:p text:style-name="List_20_1_Content_Last"> les formations disponibles dans la ville ou les villes de sa jeunesse (représenté par 1D10)</text:p>
        </text:list-item>
      </text:list>
      <text:p text:style-name="Text_20_body">&lt;align left&gt;&lt;/align&gt;&lt;align&gt;
Le joueur lance les dés initiaux, les notes, les ajoute avec le bonus de la colonnie : il obtient le score de “connaissance avant aventure”, noté “Cn avant aventure”, c'est la valeur de base des compétences. Ces valeurs correspondent à sa naissance (famille d'acueille ou famille réel), l'effort de la colonnie à la formation de ses enfants, l'histoire de la famille si aucun effort n'est fait pour changer son avenir ; c'est à dire, un déroulement, cahin caha, de la plus forte probablité (du point de vu nombre) d'une éducation standadisée. Le niveau d'éducation est de 1 minimum. La connaissance avant aventure est toujours plus grande que 5, mais ne peut dépasser 15 (cf spécialisation de “cn avant aventure”)
&lt;/align&gt;
&lt;align left&gt;&lt;/align&gt; </text:p>
      <text:h text:style-name="Heading_20_4" text:outline-level="4"><text:bookmark-start text:name="__RefHeading___les_colonnies_6"/><text:bookmark-start text:name="les_colonnies"/>les Colonnies :<text:bookmark-end text:name="__RefHeading___les_colonnies_6"/><text:bookmark-end text:name="les_colonnies"/></text:h>
      <text:p text:style-name="Text_20_body">&lt;align left&gt;&lt;/align&gt;
&lt;indent&gt;
&lt;/indent&gt;</text:p>
      <text:list text:style-name="List_20_1" text:continue-numbering="false">
        <text:list-item>
          <text:p text:style-name="List_20_1_Content_First"> Aerelon : EDU-3 (Combattant +1, Sens de la terre +2, Génie pratique +3), indication : planete minière, forage, sentir les métaux, géologie, sapeur</text:p>
        </text:list-item>
        <text:list-item>
          <text:p text:style-name="List_20_1_Content"> Aquaria : EDU-2 (Hyper sensibilité +3, génie pratique +2, pilotage +1), indication : Planète aquatique</text:p>
        </text:list-item>
        <text:list-item>
          <text:p text:style-name="List_20_1_Content"> Canceron : EDU-3 (Sens de la terre +1, Génie partique +2, Combattant +3), indication : Connaissance des bugs, attaque au sol, survie en milieu hostile</text:p>
        </text:list-item>
        <text:list-item>
          <text:p text:style-name="List_20_1_Content"> Caprica : EDU+4 (Génie Scientifique +1, Pilotage +2, Sens Charismatique +3), indication : Politique et connaissance</text:p>
        </text:list-item>
        <text:list-item>
          <text:p text:style-name="List_20_1_Content"> Gemenon : EDU+5 (Génie Pratique +1, Génie scientifique +2, Savoir Bibiographique +3), indication : Scientifique et connaissance</text:p>
        </text:list-item>
        <text:list-item>
          <text:p text:style-name="List_20_1_Content"> Leonis : EDU+1 (Combattant +2, Génie Pratique +2), indication : L’ordre du lion, logisitique militaire</text:p>
        </text:list-item>
        <text:list-item>
          <text:p text:style-name="List_20_1_Content"> Libra : EDU+1, (Génie Pratique +1, Savoir Bibiographique +2, Hyper Sensibilité +3), indication : Religieux mystique sur l’armonie des dieux de Kobols</text:p>
        </text:list-item>
        <text:list-item>
          <text:p text:style-name="List_20_1_Content"> Picon : EDU-1, (Génie Pratique +2), indication : Fermier-éleveur</text:p>
        </text:list-item>
        <text:list-item>
          <text:p text:style-name="List_20_1_Content"> Sagittaron : EDU-3 (Sens de la terre +2, combattant +1, Génie pratique +3), indication : Planète minière, survie en milieu hostile</text:p>
        </text:list-item>
        <text:list-item>
          <text:p text:style-name="List_20_1_Content"> Scorpia : EDU-4 (Sens de la terre +2, combattant +1, Génie pratique +3), indication : Planète désertique avec tylium</text:p>
        </text:list-item>
        <text:list-item>
          <text:p text:style-name="List_20_1_Content"> Tauron : EDU+1, (Génie Pratique +2, Hyper sensibilité +2), indication : créature fantastique, fermier-éleveur.</text:p>
        </text:list-item>
        <text:list-item>
          <text:p text:style-name="List_20_1_Content_Last"> Virgon : EDU+0, (Génie Pratique +2, Sens de la Terre +2), indication : Planète ressource alimentaire, maitre des plantes</text:p>
        </text:list-item>
      </text:list>
      <text:p text:style-name="Text_20_body">&lt;align left&gt;&lt;/align&gt;
&lt;align left&gt;&lt;/align&gt; </text:p>
      <text:h text:style-name="Heading_20_4" text:outline-level="4"><text:bookmark-start text:name="__RefHeading___augmentation_de_la_connaissance_avant_aventure_7"/><text:bookmark-start text:name="augmentation_de_la_connaissance_avant_aventure"/>Augmentation de la connaissance avant aventure<text:bookmark-end text:name="__RefHeading___augmentation_de_la_connaissance_avant_aventure_7"/><text:bookmark-end text:name="augmentation_de_la_connaissance_avant_aventure"/></text:h>
      <text:p text:style-name="Text_20_body">&lt;align left&gt;&lt;/align&gt;&lt;align&gt;
le joueur peut dépenser des points de création pour augmenté le niveau social et le niveau de formation dans sa jeunesse par la prise de certains avantages, le Niveau social obtenu ne peut pas dépasser 25. la Cn avant aventure ne peut dépasser 15, au dessus, c'est un don que le personnage possède. les dons proposés sont :
&lt;/align&gt;
&lt;indent&gt;
&lt;/indent&gt;</text:p>
      <text:list text:style-name="List_20_1" text:continue-numbering="false">
        <text:list-item>
          <text:p text:style-name="List_20_1_Content_First"> Pilotage : tout ce qui touche n'importe quel pilotage de n'importe quel type de véhicule, compte aussi pour le combat en véhicule</text:p>
        </text:list-item>
        <text:list-item>
          <text:p text:style-name="List_20_1_Content"> Combattant : c'est un guerrier né, arme blanche, sens du combat, tir, tir sur véhicule</text:p>
        </text:list-item>
        <text:list-item>
          <text:p text:style-name="List_20_1_Content"> Savoir Bibiographique : connaissances livresques</text:p>
        </text:list-item>
        <text:list-item>
          <text:p text:style-name="List_20_1_Content"> Génie scientifique : sens de la découverte, résolution de problème</text:p>
        </text:list-item>
        <text:list-item>
          <text:p text:style-name="List_20_1_Content"> Génié pratique : c'est cassé, il sait le réparer, que ce soit mécanique, bio-informatique, electronique, il sait aussi les casser…</text:p>
        </text:list-item>
        <text:list-item>
          <text:p text:style-name="List_20_1_Content"> Sens Charismatique : c'est un leader né, un homme ou une femme d'expression, artiste c'est un chanteur connu, ou politique en vue</text:p>
        </text:list-item>
        <text:list-item>
          <text:p text:style-name="List_20_1_Content"> Hyper Sensibilité : il est en relation avec l'autre monde, celui des dieux et des esprits</text:p>
        </text:list-item>
        <text:list-item>
          <text:p text:style-name="List_20_1_Content_Last"> Sens de la Terre : Bon sens autant, l'instinct de survie, c'est ce que Génie pratique est au génie Génie Scientifique, mais pour l'Hyper Sensibilité.</text:p>
        </text:list-item>
      </text:list>
      <text:p text:style-name="Text_20_body">&lt;align left&gt;&lt;/align&gt;</text:p>
      <text:h text:style-name="Heading_20_3" text:outline-level="3"><text:bookmark-start text:name="__RefHeading___fonctionnement_8"/><text:bookmark-start text:name="fonctionnement"/>Fonctionnement :<text:bookmark-end text:name="__RefHeading___fonctionnement_8"/><text:bookmark-end text:name="fonctionnement"/></text:h>
      <text:p text:style-name="Text_20_body">&lt;align left&gt;&lt;/align&gt;&lt;align&gt;
Un don peut être pris que si la cn avant aventure dépasse 8%. Le joueur peut mettre une augmentation de Cn avant aventure que si le score finale de la compétence reste en dessous de 16% (15 et moins) sinon, il augmente le don choisi. Par ailleurs, à chaque augmentation du don, le personnage reçois un bonus potentiel lié à sa colonnie. Si le joueur ne souhaite pas avoir de don, sa connaissance avant aventure augmente jusqu'à 15% au maximum.
&lt;/align&gt;</text:p>
      <text:h text:style-name="Heading_20_4" text:outline-level="4"><text:bookmark-start text:name="__RefHeading___avantages_9"/><text:bookmark-start text:name="avantages"/>Avantages :<text:bookmark-end text:name="__RefHeading___avantages_9"/><text:bookmark-end text:name="avantages"/></text:h>
      <text:p text:style-name="Text_20_body">&lt;align left&gt;&lt;/align&gt;&lt;align&gt;
Certains avantages nécessite un Jet d'avancement, correspond  à un jet d'intelligence sous 5x Cn avant aventure, la réussite permet une plus grande progression ou de débloquer l'accès.
&lt;/align&gt;&lt;align&gt;
Découverte précosse (1ptC) : le personnage a été détecté par un membre d'une école, religions, etc… Ces parents reçoient une aide, lui permettant d'aller dans une meilleur école : EDU+1d6.
&lt;/align&gt;&lt;align&gt;
Bourse gouvernementale (1ptC) : le personnage profite d'une bourse gourvernementale, EDU+1D6, necessite un Jet d'avencement.
&lt;/align&gt;&lt;align&gt;
Mentor(2pt): le personnage reçoit une formation par une personne réputée dans son domaine, EDU+1D6, puis un Jet d'avencement pour +1D6 supplémentaire.
&lt;/align&gt;&lt;align&gt;
Meilleur Ecole (1ptC) : les parents se sont sacrifiés pour le personnage, il a une dette pour un organisme (financier), une personne (dette d'honneur), un gouvernement (dette de travail). lancer 1D10 pour le bonus EDU, 1D6 pour le nombre référence de dette. Peut être pris plusieurs fois, jet d'avancement necessaire saut la première fois gratuite si pas d'autre aide
&lt;/align&gt;&lt;align&gt;
Changement de colonnie (1PtC) : jet d'avancement. Les parents ont changé de colonnie à la faveur du personnage
&lt;/align&gt;</text:p>
      <text:h text:style-name="Heading_20_1" text:outline-level="1"><text:bookmark-start text:name="__RefHeading___informations_10"/><text:bookmark-start text:name="informations"/>Informations<text:bookmark-end text:name="__RefHeading___informations_10"/><text:bookmark-end text:name="informations"/></text:h>
      <text:p text:style-name="Text_20_body">&lt;align left&gt;&lt;/align&gt;&lt;align&gt;
quelques informations utiles à la création
&lt;/align&gt;</text:p>
      <text:h text:style-name="Heading_20_2" text:outline-level="2"><text:bookmark-start text:name="__RefHeading___domaines_11"/><text:bookmark-start text:name="domaines"/>domaines<text:bookmark-end text:name="__RefHeading___domaines_11"/><text:bookmark-end text:name="domaines"/></text:h>
      <text:p text:style-name="Text_20_body">&lt;align left&gt;&lt;/align&gt;&lt;align&gt;
La determination des domaines du personnage se fait souvent à travers ses différents metiers qu'il pu faire durant “sa jeunesse”. Pour faire simple, un metier donne normalement un domaine, même si certain domaines peuvent se chevaucher question compétences. Il peut être :
&lt;/align&gt;</text:p>
      <text:list text:style-name="List_20_1" text:continue-numbering="false">
        <text:list-item>
          <text:p text:style-name="List_20_1_Content_First"> Pilote civile (navette ravitaillement jusqu’au pilote de vaisseau-ville)</text:p>
        </text:list-item>
        <text:list-item>
          <text:p text:style-name="List_20_1_Content"> Pilote militaire (chasse, vaisseau de reconnaissance)</text:p>
        </text:list-item>
        <text:list-item>
          <text:p text:style-name="List_20_1_Content"> Soldat de troupe, spécialisé appontage</text:p>
        </text:list-item>
        <text:list-item>
          <text:p text:style-name="List_20_1_Content"> Génie militaire, spécialisé logistique</text:p>
        </text:list-item>
        <text:list-item>
          <text:p text:style-name="List_20_1_Content"> Scientifique-génie</text:p>
        </text:list-item>
        <text:list-item>
          <text:p text:style-name="List_20_1_Content"> Politique</text:p>
        </text:list-item>
        <text:list-item>
          <text:p text:style-name="List_20_1_Content"> Religieux</text:p>
        </text:list-item>
        <text:list-item>
          <text:p text:style-name="List_20_1_Content"> Médecin</text:p>
        </text:list-item>
        <text:list-item>
          <text:p text:style-name="List_20_1_Content"> Fixer : terme de CyberPunk, désigant un roublard, un homme généralement de l'ombre, louche et qui magouille, permettant de connaitre les petits/gros trafics, le lieux où se procurer les “choses”</text:p>
        </text:list-item>
        <text:list-item>
          <text:p text:style-name="List_20_1_Content"> Journaliste – Presse</text:p>
        </text:list-item>
        <text:list-item>
          <text:p text:style-name="List_20_1_Content_Last"> Artiste</text:p>
        </text:list-item>
      </text:list>
      <text:p text:style-name="Text_20_body">&lt;align left&gt;&lt;/align&gt;</text:p>
      <text:h text:style-name="Heading_20_2" text:outline-level="2"><text:bookmark-start text:name="__RefHeading___origine_planetaire_ethnie_12"/><text:bookmark-start text:name="origine_planetaire_ethnie"/>Origine planétaire (ethnie)<text:bookmark-end text:name="__RefHeading___origine_planetaire_ethnie_12"/><text:bookmark-end text:name="origine_planetaire_ethnie"/></text:h>
      <text:p text:style-name="Text_20_body">&lt;align left&gt;&lt;/align&gt;
&lt;indent&gt;
&lt;/indent&gt;</text:p>
      <text:list text:style-name="Numbering_20_1" text:continue-numbering="false">
        <text:list-item>
          <text:p text:style-name="Numbering_20_1_Content_First"> Aerelon : planete minière, forage, sentir les métaux, géologie, sapeur</text:p>
        </text:list-item>
        <text:list-item>
          <text:p text:style-name="Numbering_20_1_Content"> Aquaria : Planète aquatique –style marina-</text:p>
        </text:list-item>
        <text:list-item>
          <text:p text:style-name="Numbering_20_1_Content"> Canceron : Connaissance des bugs, attaque au sol, survie en milieu hostile</text:p>
        </text:list-item>
        <text:list-item>
          <text:p text:style-name="Numbering_20_1_Content"> Caprica : Politique et connaissance</text:p>
        </text:list-item>
        <text:list-item>
          <text:p text:style-name="Numbering_20_1_Content"> Gemenon : Scientifique et connaissance</text:p>
        </text:list-item>
        <text:list-item>
          <text:p text:style-name="Numbering_20_1_Content"> Leonis : L’ordre du lion, logisitique militaire</text:p>
        </text:list-item>
        <text:list-item>
          <text:p text:style-name="Numbering_20_1_Content"> Libra : Religieux mystique sur l’armonie des dieux de Kobols</text:p>
        </text:list-item>
        <text:list-item>
          <text:p text:style-name="Numbering_20_1_Content"> Picon : Fermier-éleveur</text:p>
        </text:list-item>
        <text:list-item>
          <text:p text:style-name="Numbering_20_1_Content"> Sagittaron : Planète minière, survie en milieu hostile</text:p>
        </text:list-item>
        <text:list-item>
          <text:p text:style-name="Numbering_20_1_Content"> Scorpia : Planète désertique avec tylium</text:p>
        </text:list-item>
        <text:list-item>
          <text:p text:style-name="Numbering_20_1_Content"> Tauron : créature fantastique, fermier-éleveur.</text:p>
        </text:list-item>
        <text:list-item>
          <text:p text:style-name="Numbering_20_1_Content_Last"> Virgon : Planète ressource alimentaire, maitre des plantes</text:p>
        </text:list-item>
      </text:list>
      <text:p text:style-name="Text_20_body">&lt;align left&gt;&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bs:personnage</dc:title>
  </office:meta>
</office:document-meta>
</file>