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8:opposition"/><text:bookmark-start text:name="__RefHeading___oppositions_1"/><text:bookmark-start text:name="oppositions"/>Oppositions<text:bookmark-end text:name="__RefHeading___oppositions_1"/><text:bookmark-end text:name="oppositions"/></text:h>
      <text:p text:style-name="Text_20_body">Les oppositions sont quand deux personnes veulent faire quelque chose qui les oppose ou les met en concurrence. Le cas classique est le combat.</text:p>
      <text:p text:style-name="Text_20_body">Notion de temp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8:opposition</dc:title>
  </office:meta>
</office:document-meta>
</file>