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6:secretespeces"/><text:bookmark-start text:name="__RefHeading___secrets_pour_les_races_et_les_especes_1"/><text:bookmark-start text:name="secrets_pour_les_races_et_les_especes"/>Secrets pour les races et les espèces<text:bookmark-end text:name="__RefHeading___secrets_pour_les_races_et_les_especes_1"/><text:bookmark-end text:name="secrets_pour_les_races_et_les_especes"/></text:h>
      <text:p text:style-name="Text_20_body">Études : il faudra évaluer les rangs des secrets pour faire un poids correct</text:p>
      <text:h text:style-name="Heading_20_2" text:outline-level="2"><text:bookmark-start text:name="__RefHeading___secret_generique_d_espece_2"/><text:bookmark-start text:name="secret_generique_d_espece"/>Secret générique d'espèce<text:bookmark-end text:name="__RefHeading___secret_generique_d_espece_2"/><text:bookmark-end text:name="secret_generique_d_espece"/></text:h>
      <text:p text:style-name="Text_20_body">Secret : être {nom de l'especè}</text:p>
      <text:list text:style-name="Numbering_20_1" text:continue-numbering="false">
        <text:list-item>
          <text:p text:style-name="Numbering_20_1_Content_First"> Un aspect Mineur</text:p>
        </text:list-item>
        <text:list-item>
          <text:p text:style-name="Numbering_20_1_Content"> Un aspect Mineur, le premier à +1</text:p>
        </text:list-item>
        <text:list-item>
          <text:p text:style-name="Numbering_20_1_Content"> Un aspect Majeur</text:p>
        </text:list-item>
        <text:list-item>
          <text:p text:style-name="Numbering_20_1_Content"> un Aspect Mineur, le premier à +1, le second à +1 </text:p>
        </text:list-item>
        <text:list-item>
          <text:p text:style-name="Numbering_20_1_Content_Last"> un Aspect Majeur, le premier majeur à +1</text:p>
        </text:list-item>
      </text:list>
      <text:h text:style-name="Heading_20_1" text:outline-level="1"><text:bookmark-start text:name="__RefHeading___les_especes_terrestres_3"/><text:bookmark-start text:name="les_especes_terrestres"/>Les espèces terrestres<text:bookmark-end text:name="__RefHeading___les_especes_terrestres_3"/><text:bookmark-end text:name="les_especes_terrestres"/></text:h>
      <text:p text:style-name="Text_20_body">Pour les suburiens, les espèces qui foulent la surface, sont de grand dadets, pas très adroits, sauf peut être les horrible arrogant elfes. Ils désignent par les “terrestres” ou plus souvent, dans le dos, les “terreux”, les “grandes gigues”…</text:p>
      <text:h text:style-name="Heading_20_2" text:outline-level="2"><text:bookmark-start text:name="__RefHeading___humain_4"/><text:bookmark-start text:name="humain"/>Humain<text:bookmark-end text:name="__RefHeading___humain_4"/><text:bookmark-end text:name="humain"/></text:h>
      <text:p text:style-name="Text_20_body">Ce qui as de plus “normal” dans le système, pour l'instant, pas d'idée en particulier, mais vous pouvez limiter la puissance des choix des personnages en utilisant le système des Aspects mineurs (que vous trouvez d'une puissance relative) et les Aspects Majeurs, (que vous trouvez de puissance important) ; ne serais-ce que pour un aspect majeurs. Ici, je propose des défauts pour compenser les futurs Aspects Majeurs. Bien sur, un aspect mineur ne peut être contraire à un aspect majeur voir avec un autre aspect.</text:p>
      <text:list text:style-name="List_20_1" text:continue-numbering="false">
        <text:list-item>
          <text:p text:style-name="List_20_1_Content_First"> Aspects mineurs : avarice, menteur, faux-jeton, égoïste, balafré, doigt en moins, estropier, bras malformé, bras amputé, pied-beau, gros, gras, maigrichon, maladif, loucheur, tête d'animal (boeuf, veau, mouton…).</text:p>
        </text:list-item>
        <text:list-item>
          <text:p text:style-name="List_20_1_Content_Last"> Aspects majeurs : riche, bien né, bonne éducation, débrouillard</text:p>
        </text:list-item>
      </text:list>
      <text:h text:style-name="Heading_20_2" text:outline-level="2"><text:bookmark-start text:name="__RefHeading___meta-humain_5"/><text:bookmark-start text:name="meta-humain"/>Méta-Humain<text:bookmark-end text:name="__RefHeading___meta-humain_5"/><text:bookmark-end text:name="meta-humain"/></text:h>
      <text:p text:style-name="Text_20_body">Les méta-humains sont des humains qui ont été modifiés par la magie et les technologie morphologique des maîtres des plantes (assez courant), des savants fous qui n'hésitent pas à utiliser la magie et les technologies pour faire leurs expériences voire des méga-gantas (extrêmement rarement) qui essaie de soigner et réparer la nature défectueuse.</text:p>
      <text:list text:style-name="List_20_1" text:continue-numbering="false">
        <text:list-item>
          <text:p text:style-name="List_20_1_Content_First"> Aspects mineurs : tous ce qui n'apporte pas de gros bonus comme grande taille, tas de muscle, simple d'esprit, corps armuré, yeux rouge, cheveux résistant, grâce féline</text:p>
        </text:list-item>
        <text:list-item>
          <text:p text:style-name="List_20_1_Content_Last"> Aspects majeurs : muscle d'acier, bon extraordinaire, réflexes augmentés, œil augmenté, jambe augmentée, bras augmenté, résistance magique</text:p>
        </text:list-item>
      </text:list>
      <text:h text:style-name="Heading_20_2" text:outline-level="2"><text:bookmark-start text:name="__RefHeading___elfes_6"/><text:bookmark-start text:name="elfes"/>Elfes<text:bookmark-end text:name="__RefHeading___elfes_6"/><text:bookmark-end text:name="elfes"/></text:h>
      <text:p text:style-name="Text_20_body">Le secret “Être Elfe” donne tout de suite l'apparence d'un elfe, mais il n'y a aucune conséquence dans le jeu (aucun aspect), il faut que le personnage possèdes des aspects mineurs et majeurs pour commencer a profiter d'être elfe.</text:p>
      <text:list text:style-name="List_20_1" text:continue-numbering="false">
        <text:list-item>
          <text:p text:style-name="List_20_1_Content_First"> Aspects mineurs : oreille d'elfe, yeux d'elfe, cheveux d'elfe, taille et poids d'elfe, vie longue, transe de sommeil, Haut Elfe, Elfe Sylvain, Elfe des montagne (etc…, une seul origine)</text:p>
        </text:list-item>
        <text:list-item>
          <text:p text:style-name="List_20_1_Content_Last"> Aspects majeurs : vision elfique, vision de nuit, Beauté universelle, Agilité d'elfe, sens de la magie, résistance au poisons</text:p>
        </text:list-item>
      </text:list>
      <text:h text:style-name="Heading_20_3" text:outline-level="3"><text:bookmark-start text:name="__RefHeading___les_aspects_7"/><text:bookmark-start text:name="les_aspects"/>les Aspects :<text:bookmark-end text:name="__RefHeading___les_aspects_7"/><text:bookmark-end text:name="les_aspects"/></text:h>
      <text:list text:style-name="List_20_1" text:continue-numbering="false">
        <text:list-item>
          <text:p text:style-name="List_20_1_Content_First"> <text:span text:style-name="Strong_20_Emphasis">Agilité d'elfe</text:span> : pour se mouvoir, sauter, escalader, la réputation de l'elfe n'est plus à faire.</text:p>
        </text:list-item>
        <text:list-item>
          <text:p text:style-name="List_20_1_Content"> <text:span text:style-name="Strong_20_Emphasis">Beauté universelle</text:span> : l'elfe a un charisme et une beauté envoutante et universellement reconnu.</text:p>
        </text:list-item>
        <text:list-item>
          <text:p text:style-name="List_20_1_Content"> <text:span text:style-name="Strong_20_Emphasis">cheveux d'elfe</text:span> : ils possèdent des longs cheveux gracieux, qu'ils aiment à faire pousser en de longue crinières.</text:p>
        </text:list-item>
        <text:list-item>
          <text:p text:style-name="List_20_1_Content"> <text:span text:style-name="Strong_20_Emphasis">Oreille d'elfe</text:span> : les elfes sont réputée pour leurs capacité de perception, en ce qui concerne les sons, ils ont l'oreille musicale, la perception spatiale, et l'ouïe fine.</text:p>
        </text:list-item>
        <text:list-item>
          <text:p text:style-name="List_20_1_Content"> <text:span text:style-name="Strong_20_Emphasis">Origine Elfique</text:span> : Haut Elfe, Elfe Sylvain, Elfe des montagne (etc…, une seul origine), ce qui donne l'apparence de l'Elfe et se faire mieux accepter par ceux qui sont de la même race. Le personnage ne peut avoir qu'une race.</text:p>
        </text:list-item>
        <text:list-item>
          <text:p text:style-name="List_20_1_Content"> <text:span text:style-name="Strong_20_Emphasis">résistance au poisons</text:span> : connu pour résister à beaucoup de poison naturellement, l'Elfe utilise son score pour réduire les poisons.</text:p>
        </text:list-item>
        <text:list-item>
          <text:p text:style-name="List_20_1_Content"> <text:span text:style-name="Strong_20_Emphasis">sens de la magie</text:span> : les elfes sont réputés d'être proche de la nature, et de ressentir ce type de magie, ils peuvent utiliser cet aspect pour tout ce qui touche à la magie</text:p>
        </text:list-item>
        <text:list-item>
          <text:p text:style-name="List_20_1_Content"> <text:span text:style-name="Strong_20_Emphasis">Taille et poids d'elfe</text:span>, plus l'aspect est prononcé, plus le personnage est léger, d'une hauteur correspondante à leurs origine (si elle est choisie) sinon vers 1,70 m</text:p>
        </text:list-item>
        <text:list-item>
          <text:p text:style-name="List_20_1_Content"> <text:span text:style-name="Strong_20_Emphasis">Transe de sommeil</text:span> : l'elfe ne dort que 4h minimum pour faire une nuit, en se mettant en transe.</text:p>
        </text:list-item>
        <text:list-item>
          <text:p text:style-name="List_20_1_Content"> <text:span text:style-name="Strong_20_Emphasis">vision elfique</text:span> : elfe a besoin de peu de lumière pour voir, il peut voir de nuit, s'il y a un peu de source de lumière (étoile), dep lus,  il peut voir de loin en plein jour, a plusieurs kilomètres*</text:p>
        </text:list-item>
        <text:list-item>
          <text:p text:style-name="List_20_1_Content"> <text:span text:style-name="Strong_20_Emphasis">vision de nuit</text:span> : elfe a la vision nocturne, sans besoin de lumière, il voit comme en plein jour sur une dizaine de mètres.</text:p>
        </text:list-item>
        <text:list-item>
          <text:p text:style-name="List_20_1_Content_Last"> <text:span text:style-name="Strong_20_Emphasis">yeux d'elfe</text:span> : les yeux des elfes est différents, ce qui rende leur regard beau.</text:p>
        </text:list-item>
      </text:list>
      <text:h text:style-name="Heading_20_2" text:outline-level="2"><text:bookmark-start text:name="__RefHeading___fanlyniens_8"/><text:bookmark-start text:name="fanlyniens"/>Fanlyniens<text:bookmark-end text:name="__RefHeading___fanlyniens_8"/><text:bookmark-end text:name="fanlyniens"/></text:h>
      <text:list text:style-name="List_20_1" text:continue-numbering="false">
        <text:list-item>
          <text:p text:style-name="List_20_1_Content_First"> Aspects mineurs : retombe sur ses pieds, sens de l'équilibre, fourrure, taille et poids de fanlynier, grand falyniens, Apparences Feline (lion, chat, tigre, panthère, etc…)</text:p>
        </text:list-item>
        <text:list-item>
          <text:p text:style-name="List_20_1_Content_Last"> Aspects majeurs : Chasseur , yeux de chat, acrobate</text:p>
        </text:list-item>
      </text:list>
      <text:h text:style-name="Heading_20_2" text:outline-level="2"><text:bookmark-start text:name="__RefHeading___sylbilinien_9"/><text:bookmark-start text:name="sylbilinien"/>Sylbilinien<text:bookmark-end text:name="__RefHeading___sylbilinien_9"/><text:bookmark-end text:name="sylbilinien"/></text:h>
      <text:list text:style-name="List_20_1" text:continue-numbering="false">
        <text:list-item>
          <text:p text:style-name="List_20_1_Content_First"> Aspects mineurs :</text:p>
        </text:list-item>
        <text:list-item>
          <text:p text:style-name="List_20_1_Content_Last"> Aspects majeurs :</text:p>
        </text:list-item>
      </text:list>
      <text:h text:style-name="Heading_20_2" text:outline-level="2"><text:bookmark-start text:name="__RefHeading___youwolou_10"/><text:bookmark-start text:name="youwolou"/>Youwolou<text:bookmark-end text:name="__RefHeading___youwolou_10"/><text:bookmark-end text:name="youwolou"/></text:h>
      <text:list text:style-name="List_20_1" text:continue-numbering="false">
        <text:list-item>
          <text:p text:style-name="List_20_1_Content_First"> Aspects mineurs :</text:p>
        </text:list-item>
        <text:list-item>
          <text:p text:style-name="List_20_1_Content_Last"> Aspects majeurs :</text:p>
        </text:list-item>
      </text:list>
      <text:h text:style-name="Heading_20_2" text:outline-level="2"><text:bookmark-start text:name="__RefHeading___trollenn_11"/><text:bookmark-start text:name="trollenn"/>Trollenn<text:bookmark-end text:name="__RefHeading___trollenn_11"/><text:bookmark-end text:name="trollenn"/></text:h>
      <text:p text:style-name="Text_20_body">Créature proche des légendaires minautores, il ont garder les cornes (généralement), un visage bovin, au grand yeux. </text:p>
      <text:list text:style-name="List_20_1" text:continue-numbering="false">
        <text:list-item>
          <text:p text:style-name="List_20_1_Content_First"> Aspects mineurs :</text:p>
        </text:list-item>
        <text:list-item>
          <text:p text:style-name="List_20_1_Content_Last"> Aspects majeurs :</text:p>
        </text:list-item>
      </text:list>
      <text:h text:style-name="Heading_20_2" text:outline-level="2"><text:bookmark-start text:name="__RefHeading___demi-orque_12"/><text:bookmark-start text:name="demi-orque"/>Demi-Orque<text:bookmark-end text:name="__RefHeading___demi-orque_12"/><text:bookmark-end text:name="demi-orque"/></text:h>
      <text:list text:style-name="List_20_1" text:continue-numbering="false">
        <text:list-item>
          <text:p text:style-name="List_20_1_Content_First"> Aspects mineurs :</text:p>
        </text:list-item>
        <text:list-item>
          <text:p text:style-name="List_20_1_Content_Last"> Aspects majeurs :</text:p>
        </text:list-item>
      </text:list>
      <text:h text:style-name="Heading_20_2" text:outline-level="2"><text:bookmark-start text:name="__RefHeading___demi-elfe_13"/><text:bookmark-start text:name="demi-elfe"/>Demi-elfe<text:bookmark-end text:name="__RefHeading___demi-elfe_13"/><text:bookmark-end text:name="demi-elfe"/></text:h>
      <text:list text:style-name="List_20_1" text:continue-numbering="false">
        <text:list-item>
          <text:p text:style-name="List_20_1_Content_First"> Aspects mineurs :</text:p>
        </text:list-item>
        <text:list-item>
          <text:p text:style-name="List_20_1_Content_Last"> Aspects majeurs :</text:p>
        </text:list-item>
      </text:list>
      <text:h text:style-name="Heading_20_2" text:outline-level="2"><text:bookmark-start text:name="__RefHeading___demi-orgre_14"/><text:bookmark-start text:name="demi-orgre"/>Demi-Orgre<text:bookmark-end text:name="__RefHeading___demi-orgre_14"/><text:bookmark-end text:name="demi-orgre"/></text:h>
      <text:list text:style-name="List_20_1" text:continue-numbering="false">
        <text:list-item>
          <text:p text:style-name="List_20_1_Content_First"> Aspects mineurs :</text:p>
        </text:list-item>
        <text:list-item>
          <text:p text:style-name="List_20_1_Content_Last"> Aspects majeurs :</text:p>
        </text:list-item>
      </text:list>
      <text:h text:style-name="Heading_20_1" text:outline-level="1"><text:bookmark-start text:name="__RefHeading___les_especes_suburiennes_15"/><text:bookmark-start text:name="les_especes_suburiennes"/>Les espèces suburiennes<text:bookmark-end text:name="__RefHeading___les_especes_suburiennes_15"/><text:bookmark-end text:name="les_especes_suburiennes"/></text:h>
      <text:p text:style-name="Text_20_body">Les espèce suburiens aiment vivre dans la terre, les grottes et les cavernes, il n'y a pas plus jolis à leur yeux. La nature est aussi belle en dessous qu'en dessus…</text:p>
      <text:h text:style-name="Heading_20_2" text:outline-level="2"><text:bookmark-start text:name="__RefHeading___nains_16"/><text:bookmark-start text:name="nains"/>Nains<text:bookmark-end text:name="__RefHeading___nains_16"/><text:bookmark-end text:name="nains"/></text:h>
      <text:list text:style-name="List_20_1" text:continue-numbering="false">
        <text:list-item>
          <text:p text:style-name="List_20_1_Content_First"> Aspects mineurs :</text:p>
        </text:list-item>
        <text:list-item>
          <text:p text:style-name="List_20_1_Content_Last"> Aspects majeurs :</text:p>
        </text:list-item>
      </text:list>
      <text:h text:style-name="Heading_20_2" text:outline-level="2"><text:bookmark-start text:name="__RefHeading___les_gnomes_17"/><text:bookmark-start text:name="les_gnomes"/>les gnomes<text:bookmark-end text:name="__RefHeading___les_gnomes_17"/><text:bookmark-end text:name="les_gnomes"/></text:h>
      <text:list text:style-name="List_20_1" text:continue-numbering="false">
        <text:list-item>
          <text:p text:style-name="List_20_1_Content_First"> Aspects mineurs :</text:p>
        </text:list-item>
        <text:list-item>
          <text:p text:style-name="List_20_1_Content_Last"> Aspects majeurs :</text:p>
        </text:list-item>
      </text:list>
      <text:h text:style-name="Heading_20_2" text:outline-level="2"><text:bookmark-start text:name="__RefHeading___les_halfeling_18"/><text:bookmark-start text:name="les_halfeling"/>les Halfeling<text:bookmark-end text:name="__RefHeading___les_halfeling_18"/><text:bookmark-end text:name="les_halfeling"/></text:h>
      <text:list text:style-name="List_20_1" text:continue-numbering="false">
        <text:list-item>
          <text:p text:style-name="List_20_1_Content_First"> Aspects mineurs :</text:p>
        </text:list-item>
        <text:list-item>
          <text:p text:style-name="List_20_1_Content_Last"> Aspects majeurs :</text:p>
        </text:list-item>
      </text:list>
      <text:h text:style-name="Heading_20_2" text:outline-level="2"><text:bookmark-start text:name="__RefHeading___les_hauts_kobols_19"/><text:bookmark-start text:name="les_hauts_kobols"/>les hauts kobols<text:bookmark-end text:name="__RefHeading___les_hauts_kobols_19"/><text:bookmark-end text:name="les_hauts_kobols"/></text:h>
      <text:list text:style-name="List_20_1" text:continue-numbering="false">
        <text:list-item>
          <text:p text:style-name="List_20_1_Content_First"> Aspects mineurs :</text:p>
        </text:list-item>
        <text:list-item>
          <text:p text:style-name="List_20_1_Content_Last"> Aspects majeurs :</text:p>
        </text:list-item>
      </text:list>
      <text:h text:style-name="Heading_20_2" text:outline-level="2"><text:bookmark-start text:name="__RefHeading___les_hauts_gobelins_20"/><text:bookmark-start text:name="les_hauts_gobelins"/>les hauts gobelins<text:bookmark-end text:name="__RefHeading___les_hauts_gobelins_20"/><text:bookmark-end text:name="les_hauts_gobelins"/></text:h>
      <text:list text:style-name="List_20_1" text:continue-numbering="false">
        <text:list-item>
          <text:p text:style-name="List_20_1_Content_First"> Aspects mineurs :</text:p>
        </text:list-item>
        <text:list-item>
          <text:p text:style-name="List_20_1_Content_Last"> Aspects majeurs :</text:p>
        </text:list-item>
      </text:list>
      <text:h text:style-name="Heading_20_2" text:outline-level="2"><text:bookmark-start text:name="__RefHeading___demi-nains_21"/><text:bookmark-start text:name="demi-nains"/>Demi-Nains<text:bookmark-end text:name="__RefHeading___demi-nains_21"/><text:bookmark-end text:name="demi-nains"/></text:h>
      <text:list text:style-name="List_20_1" text:continue-numbering="false">
        <text:list-item>
          <text:p text:style-name="List_20_1_Content_First"> Aspects mineurs :</text:p>
        </text:list-item>
        <text:list-item>
          <text:p text:style-name="List_20_1_Content_Last"> Aspects majeurs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6:secretespeces</dc:title>
  </office:meta>
</office:document-meta>
</file>