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5:sortileges"/><text:bookmark-start text:name="__RefHeading___sortileges_1"/><text:bookmark-start text:name="sortileges"/>Sortilèges<text:bookmark-end text:name="__RefHeading___sortileges_1"/><text:bookmark-end text:name="sortileges"/></text:h>
      <text:h text:style-name="Heading_20_2" text:outline-level="2"><text:bookmark-start text:name="__RefHeading___niveau_1_2"/><text:bookmark-start text:name="niveau_1"/>niveau 1<text:bookmark-end text:name="__RefHeading___niveau_1_2"/><text:bookmark-end text:name="niveau_1"/></text:h>
      <text:p text:style-name="Text_20_body"><text:span text:style-name="Strong_20_Emphasis">Berserk</text:span> : Permet de mettre une personne ou une créature en mode Bersek, si celle-ci y est sensible. Durant cette phase, le Berserk diminue de moitié les dommages reçus (arrondi à l'inférieur). Cette capacité s'arrête dès que le Berserk n'a plus de possibilité de combattre. A la fin Le nombre de dommages reçu est la difficulté à un jet d'endurance, s'il rate, il consolide le tout immédiatement, et prend 1D12 pt de dommages supplémentaires. S'il fait un échec critique, il obtient la partie ignoré (doublez les dommages encaissés) et suivez les consignes de l'état de santé obtenu.
Qui : Certain Religieux, Barde Rani, Prêtre Rani, Barbare magicien et sorc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5:sortileges</dc:title>
  </office:meta>
</office:document-meta>
</file>