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fe91b9c1924831fdbfc9af76fe57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5:magie"/><text:bookmark-start text:name="__RefHeading___la_magie_k2_hitos_1"/><text:bookmark-start text:name="la_magie_k2_hitos"/>la magie K2 Hitos<text:bookmark-end text:name="__RefHeading___la_magie_k2_hitos_1"/><text:bookmark-end text:name="la_magie_k2_hitos"/></text:h>
      <text:p text:style-name="Text_20_body">La magie vont utilisé les quelques compétences défini dans le système Hitos, avec un aspect qui en limitera l'utilisation, l'ajout d'autres aspects permettra d'utiliser d'autres magies du même type</text:p>
      <text:p text:style-name="Text_20_body">Actuellement, hitos propose les compétences suivantes :</text:p>
      <text:list text:style-name="List_20_1" text:continue-numbering="false">
        <text:list-item>
          <text:p text:style-name="List_20_1_Content_First"> Les pouvoirs psioniques : la magie du mental, souvent obtenu par des moyens magiques</text:p>
        </text:list-item>
        <text:list-item>
          <text:p text:style-name="List_20_1_Content"> Les arcanes : la magie académique, la magie innée, la plupart des magies sont de ce type</text:p>
        </text:list-item>
        <text:list-item>
          <text:p text:style-name="List_20_1_Content"> la sorcellerie : la magie ritualiste, création de filtre, d'amulette, d'objet magique.</text:p>
        </text:list-item>
        <text:list-item>
          <text:p text:style-name="List_20_1_Content_Last"> Super-pouvoir : obtenu principalement par des sortilèges et/ou des rituels.</text:p>
        </text:list-item>
      </text:list>
      <text:p text:style-name="Text_20_body">Le joueur peut utiliser, avec l'accord du MJ, certain de ces compétences, mais les deux compétence : Arcanes <draw:frame draw:style-name="media" draw:name="0" text:anchor-type="as-char" draw:z-index="0" svg:width="0.52916666666667cm" svg:height="0.52916666666667cm"><draw:image xlink:href="Pictures/dbfe91b9c1924831fdbfc9af76fe57d9.png" xlink:type="simple" xlink:show="embed" xlink:actuate="onLoad"/></draw:frame> et Sorcellerie </text:p>
      <text:p text:style-name="Text_20_body">Dans K2, tous les personnes peuvent lancer des sortilèges, même sans avoir de compétences, il faut juste qu'ils possèdent la bonne formu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5:magie</dc:title>
  </office:meta>
</office:document-meta>
</file>