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pq5:aspects"/><text:bookmark-start text:name="__RefHeading___aspects_1"/><text:bookmark-start text:name="aspects"/>Aspects<text:bookmark-end text:name="__RefHeading___aspects_1"/><text:bookmark-end text:name="aspects"/></text:h>
      <text:p text:style-name="Text_20_body">Dans le monde K², les aspects vont avoir un rang, une valeur qui s'ajoutera à la compétence associée, quand l'aspect peut s'appliquer (au joueur de vous l'expliquer)</text:p>
      <text:p text:style-name="Text_20_body">Ces rangs ne sont obtenables exclusivement par des secrets ou des objets magiques, et le personnages gagne des rangs en suivant la progression des secrets.</text:p>
      <text:h text:style-name="Heading_20_1" text:outline-level="1"><text:bookmark-start text:name="__RefHeading___parlons_des_aspects_2"/><text:bookmark-start text:name="parlons_des_aspects"/>Parlons des Aspects<text:bookmark-end text:name="__RefHeading___parlons_des_aspects_2"/><text:bookmark-end text:name="parlons_des_aspect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pq5:aspects</dc:title>
  </office:meta>
</office:document-meta>
</file>