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3:system"/><text:bookmark-start text:name="__RefHeading___systeme_generale_de_npq_v3_1"/><text:bookmark-start text:name="systeme_generale_de_npq_v3"/>Systeme générale de NPQ v3<text:bookmark-end text:name="__RefHeading___systeme_generale_de_npq_v3_1"/><text:bookmark-end text:name="systeme_generale_de_npq_v3"/></text:h>
      <text:p text:style-name="Text_20_body">version actuelle : v0.1</text:p>
      <text:h text:style-name="Heading_20_1" text:outline-level="1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Voici une proposition pour faire jouer avec un système simple, gardant les attributs principaux (Force, Agilité, Endurance, Présence, Volonté, Intelligence, Intuition), pour les attributs dérivés, nous allons voir.</text:p>
      <text:h text:style-name="Heading_20_1" text:outline-level="1"><text:bookmark-start text:name="__RefHeading___principe_3"/><text:bookmark-start text:name="principe"/>Principe<text:bookmark-end text:name="__RefHeading___principe_3"/><text:bookmark-end text:name="principe"/></text:h>
      <text:p text:style-name="Text_20_body">Le principe parait simple, mais pas forcement simpliste. Il est décomposé en ces étapes :</text:p>
      <text:list text:style-name="Numbering_20_1" text:continue-numbering="false">
        <text:list-item>
          <text:p text:style-name="Numbering_20_1_Content_First"> Le MJ décrit la scène</text:p>
        </text:list-item>
        <text:list-item>
          <text:p text:style-name="Numbering_20_1_Content"> les joueurs donnent leurs approches principales pour la séquence</text:p>
        </text:list-item>
        <text:list-item>
          <text:p text:style-name="Numbering_20_1_Content"> le MJ indique quelle compétence et quel attribut, les bonus, et enfin la difficulté (5 par défaut)</text:p>
        </text:list-item>
        <text:list-item>
          <text:p text:style-name="Numbering_20_1_Content"> le MJ indique au moins une conséquence en cas d'échec avec son coût </text:p>
        </text:list-item>
        <text:list-item>
          <text:p text:style-name="Numbering_20_1_Content"> le MJ peut aussi donner des opportunités à ce moment</text:p>
        </text:list-item>
        <text:list-item>
          <text:p text:style-name="Numbering_20_1_Content"> les joueurs peuvent décider de mettre de coté des dés, qui se transformeront en succès (par paire de deux)</text:p>
        </text:list-item>
        <text:list-item>
          <text:p text:style-name="Numbering_20_1_Content"> Les joueurs lancent leurs dés restant, les additionnent pour obtenir un score. Pour chaque joueur, si celui-ci est plus grand que la difficulté, alors le joueur a réussit, sinon il a aucun succès (même ceux mis de coté).</text:p>
        </text:list-item>
        <text:list-item>
          <text:p text:style-name="Numbering_20_1_Content"> Pour chaque groupe de 5 à partir de la difficulté, les joueurs obtiennent un succès. S'il avait mis de coté des dés, ceux-ci se rajoutent au succès.</text:p>
        </text:list-item>
        <text:list-item>
          <text:p text:style-name="Numbering_20_1_Content"> La séquence de jeu commence, les joueurs vont dépenser leurs succès pour réaliser des actions : une attaque, un déplacement, une tentative de quelque chose;</text:p>
        </text:list-item>
        <text:list-item>
          <text:p text:style-name="Numbering_20_1_Content"> Le nombre de succès détermine qui joue le premier. en cas d'égalité, c'est celui qui a fait le plus gros score au lancé de dés qui commence en premier. Ainsi, un joueur ayant lancé 3 dés et fait 15, sans mise contre un joueur ayant fait 6 (sur 1d), mais ayant mis 4 dés de coté (donc 2 succès), auront le même nombre de succès (3), mais le premier joueur jouera le premier.</text:p>
        </text:list-item>
        <text:list-item>
          <text:p text:style-name="Numbering_20_1_Content"> Pour chaque action, le MJ peut demander un ou plusieurs succès (on parle aussi de mises) ; si cela dépasse la capacité du joueur, l'action est relativement réussit (de aucun succès, un echec, à nb succès -1, presque réussit).</text:p>
        </text:list-item>
        <text:list-item>
          <text:p text:style-name="Numbering_20_1_Content"> Le joueur retranche les mises demandées à ses succès, ce qui lui donnera son prochain tour de jeu…</text:p>
        </text:list-item>
        <text:list-item>
          <text:p text:style-name="Numbering_20_1_Content_Last"> Quand tous les joueurs ont dépensé tous leurs succès, et que l'action nécessite d'être continué, on recommence à la première étape</text:p>
        </text:list-item>
      </text:list>
      <text:p text:style-name="Text_20_body">Chacune des étapes nécessite une explication plus approfondie, mais avant, parlons un peu du personnage</text:p>
      <text:h text:style-name="Heading_20_1" text:outline-level="1"><text:bookmark-start text:name="__RefHeading___personnage_4"/><text:bookmark-start text:name="personnage"/>Personnage<text:bookmark-end text:name="__RefHeading___personnage_4"/><text:bookmark-end text:name="personnage"/></text:h>
      <text:h text:style-name="Heading_20_1" text:outline-level="1"><text:bookmark-start text:name="__RefHeading___etapes_de_resolutions_5"/><text:bookmark-start text:name="etapes_de_resolutions"/>Étapes de résolutions<text:bookmark-end text:name="__RefHeading___etapes_de_resolutions_5"/><text:bookmark-end text:name="etapes_de_resolutions"/></text:h>
      <text:h text:style-name="Heading_20_1" text:outline-level="1"><text:bookmark-start text:name="__RefHeading___evolution_des_versions_6"/><text:bookmark-start text:name="evolution_des_versions"/>évolution des versions<text:bookmark-end text:name="__RefHeading___evolution_des_versions_6"/><text:bookmark-end text:name="evolution_des_ver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3:system</dc:title>
  </office:meta>
</office:document-meta>
</file>