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21:system"/><text:bookmark-start text:name="__RefHeading___npqv21_daggerheart_k_1"/><text:bookmark-start text:name="npqv21_daggerheart_k"/>NPQv21 Daggerheart K²<text:bookmark-end text:name="__RefHeading___npqv21_daggerheart_k_1"/><text:bookmark-end text:name="npqv21_daggerheart_k"/></text:h>
      <text:p text:style-name="Text_20_body">comme stipulé dans la page de départ, l'objectif est d'adapter le système daggerheart (version sortie officiellement, pas la 1.5), dont je propose les différents modifications ci-desous. Je commencerai par un rappel rapide des règles</text:p>
      <text:p text:style-name="Text_20_body">Daggerheart</text:p>
      <text:p text:style-name="Text_20_body">Le système utilise deux D12 différencié, l'un dit de “peur” (j'aurai plutôt vu “menace”) et l'un dit d'espoir (de “pulp”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21:system</dc:title>
  </office:meta>
</office:document-meta>
</file>