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21:perso"/><text:bookmark-start text:name="__RefHeading___creation_d_un_personnage_1"/><text:bookmark-start text:name="creation_d_un_personnage"/>Création d'un personnage<text:bookmark-end text:name="__RefHeading___creation_d_un_personnage_1"/><text:bookmark-end text:name="creation_d_un_personnage"/></text:h>
      <text:p text:style-name="Text_20_body">Le système reprends les principes de daggerheart (DH), voici les étapes</text:p>
      <text:p text:style-name="Text_20_body">Référence <text:a xlink:type="simple" xlink:href="https://aventure-srd-jdr.fr/SRD-daggerheart" text:style-name="Internet_20_link" text:visited-style-name="Visited_20_Internet_20_Link">SRD Français de Daggerheart</text:a>, est utilisé tant que je n'ai pas les traductions officiels de Daggerheart par BBE.</text:p>
      <text:h text:style-name="Heading_20_2" text:outline-level="2"><text:bookmark-start text:name="__RefHeading___etapes_de_creation_2"/><text:bookmark-start text:name="etapes_de_creation"/>Étapes de création<text:bookmark-end text:name="__RefHeading___etapes_de_creation_2"/><text:bookmark-end text:name="etapes_de_creation"/></text:h>
      <text:list text:style-name="Numbering_20_1" text:continue-numbering="false">
        <text:list-item>
          <text:p text:style-name="Numbering_20_1_Content_First"> Choisir une classe (attention, les classes de certaines ethnies ont des différences), donnant les <text:span text:style-name="Strong_20_Emphasis">domaines</text:span>  (x2), les points de vie (<text:span text:style-name="Strong_20_Emphasis">PV</text:span>), et l'<text:span text:style-name="Strong_20_Emphasis">esquive</text:span></text:p>
        </text:list-item>
        <text:list-item>
          <text:p text:style-name="Numbering_20_1_Content"> Choisir une sous classe, donnant le <text:span text:style-name="Strong_20_Emphasis">trait d’incantation</text:span> si celle-ci peut lancer des sorts, et des capacités (features)</text:p>
        </text:list-item>
        <text:list-item>
          <text:p text:style-name="Numbering_20_1_Content"> Choisir un ascendants (c'est l'espèce/race) et une communauté (peut être l'ethnie), vous donnant des capacités (features) et aussi les langages connus</text:p>
        </text:list-item>
        <text:list-item>
          <text:p text:style-name="Numbering_20_1_Content"> Répartir les valeurs +2, +1, +1, 0, 0, −1 dans les 6 attributs</text:p>
        </text:list-item>
        <text:list-item>
          <text:p text:style-name="Numbering_20_1_Content"> noter votre niveau de départ donnant votre Rang (Tier), votre compétence(proficiency) et votre stress de départ :0 ; remarque : vous pouvez monter jusqu'à 6 maximum.</text:p>
        </text:list-item>
        <text:list-item>
          <text:p text:style-name="Numbering_20_1_Content"> Définir <text:span text:style-name="Strong_20_Emphasis">deux expériences à +2</text:span>  qui vous permettent, contre 1 espoir, de gagner ce bonus sur ce jet.</text:p>
        </text:list-item>
        <text:list-item>
          <text:p text:style-name="Numbering_20_1_Content"> Choisir son équipement : les armes (1 à deux mains, 2x 1 main) au Rang correspondant.</text:p>
        </text:list-item>
        <text:list-item>
          <text:p text:style-name="Numbering_20_1_Content"> L'armure au Rang correspondant donnant les <text:span text:style-name="Strong_20_Emphasis">seuils de dégâts</text:span>  : il faudra ajouter <text:span text:style-name="Strong_20_Emphasis">votre niveau</text:span>, si vous optez pour aucune armure : les seuils sont (niv / 2x niv) p56 LdB</text:p>
        </text:list-item>
        <text:list-item>
          <text:p text:style-name="Numbering_20_1_Content"> Prendre du petit équipement (principe du load ?)</text:p>
        </text:list-item>
        <text:list-item>
          <text:p text:style-name="Numbering_20_1_Content_Last"> créer son background</text:p>
        </text:list-item>
      </text:list>
      <text:h text:style-name="Heading_20_2" text:outline-level="2"><text:bookmark-start text:name="__RefHeading___eclairsissement_3"/><text:bookmark-start text:name="eclairsissement"/>Eclairsissement<text:bookmark-end text:name="__RefHeading___eclairsissement_3"/><text:bookmark-end text:name="eclairsissement"/></text:h>
      <text:p text:style-name="Text_20_body">Actuellement, je ne sais pas où va intervenir la notion d'ethnie : dans la sous-classe ? l'ascendant ? domaine ? mais surement dans la communauté.</text:p>
      <text:p text:style-name="Text_20_body">Comme tous les personnages peuvent lancer des sorts, il faudra déterminer quel attribut doit être choisi. Je pense que par défaut c'est <text:span text:style-name="Strong_20_Emphasis">instinct</text:span> (le personnage, voir le joueur, ne savent pas comment il font pour lancer un sort).</text:p>
      <text:p text:style-name="Text_20_body">Les <text:span text:style-name="Strong_20_Emphasis">expériences</text:span> peuvent couvrir actuellement des domaines larges car il faut dépenser un point d'espoir pour pouvoir l'utiliser. Le MJ peut décider d'appliquer le bonus (par exemple à demi, arrondi au sup) pour certaine situation.</text:p>
      <text:p text:style-name="Text_20_body">Les <text:span text:style-name="Strong_20_Emphasis">seuils de dégats</text:span> dépendent maintenant que de l'armure, il n'y a pas de limitation d'armure. Noté avec deux nombres, déterminant les trois possibilités de dégâts : 1 point pour blessure légère, 2 points pour une blessures si le premier nombre est atteint, et trois points pour une blessure grave, si le deuxième nombre est atteint.</text:p>
      <text:h text:style-name="Heading_20_1" text:outline-level="1"><text:bookmark-start text:name="__RefHeading___les_classes_et_ethnie_4"/><text:bookmark-start text:name="les_classes_et_ethnie"/>Les Classes et ethnie<text:bookmark-end text:name="__RefHeading___les_classes_et_ethnie_4"/><text:bookmark-end text:name="les_classes_et_ethnie"/></text:h>
      <text:p text:style-name="Text_20_body">Les classes définie par daggerheat sont : Barde, Druide, Gardien, Guerrier, Magicien, Rôdeur, Voleur, Séraphin, Sorcier</text:p>
      <text:p text:style-name="Text_20_body">L’ethnie permet d’accéder qu'à certaines classes, et ont des versions qui lui sont propre.</text:p>
      <text:p text:style-name="Text_20_body"><text:span text:style-name="Strong_20_Emphasis">Rani</text:span> : Barde, Guerrier, Prêtre (Séraphin), Rôdeur. Les guerriers Ranis sont soit de ligne, soit léger, les Séraphins sont les prêtres rouges.<text:line-break/>
<text:span text:style-name="Strong_20_Emphasis">Arbonaute</text:span> : Barde, Druide, Gardien, Guerrier, Magicien, Rôdeur, Voleur, Séraphin, Sorcier.</text:p>
      <text:h text:style-name="Heading_20_3" text:outline-level="3"><text:bookmark-start text:name="__RefHeading___les_meta_ethnies_5"/><text:bookmark-start text:name="les_meta_ethnies"/>Les Méta Ethnies<text:bookmark-end text:name="__RefHeading___les_meta_ethnies_5"/><text:bookmark-end text:name="les_meta_ethnies"/></text:h>
      <text:p text:style-name="Text_20_body">Elles existe sur plusieurs bulles et peuvent avoir plusieurs héritages dont des communautés différentes</text:p>
      <text:list text:style-name="List_20_1" text:continue-numbering="false">
        <text:list-item>
          <text:p text:style-name="List_20_1_Content_First"> Les Courreurs Fédéraux : Courreur (Barde), Religieux (Druide), Massparon (Guerrier),</text:p>
        </text:list-item>
        <text:list-item>
          <text:p text:style-name="List_20_1_Content"> les Desnobés</text:p>
        </text:list-item>
        <text:list-item>
          <text:p text:style-name="List_20_1_Content"> les Gents</text:p>
        </text:list-item>
        <text:list-item>
          <text:p text:style-name="List_20_1_Content"> les Marcheurs de gris</text:p>
        </text:list-item>
        <text:list-item>
          <text:p text:style-name="List_20_1_Content"> les Maîtres des animaux</text:p>
        </text:list-item>
        <text:list-item>
          <text:p text:style-name="List_20_1_Content"> les Maitres des plantes</text:p>
        </text:list-item>
        <text:list-item>
          <text:p text:style-name="List_20_1_Content"> les Merceniers</text:p>
        </text:list-item>
        <text:list-item>
          <text:p text:style-name="List_20_1_Content_Last"> les Suburiens</text:p>
        </text:list-item>
      </text:list>
      <text:h text:style-name="Heading_20_3" text:outline-level="3"><text:bookmark-start text:name="__RefHeading___les_ethnies_6"/><text:bookmark-start text:name="les_ethnies"/>les ethnies<text:bookmark-end text:name="__RefHeading___les_ethnies_6"/><text:bookmark-end text:name="les_ethnies"/></text:h>
      <text:p text:style-name="Horizontal_20_Line"/>
      <text:p text:style-name="Preformatted_20_Text">les Alizéens\\<text:line-break/>les Amazones\\<text:line-break/>les Arbonautes\\<text:line-break/>les Cataniers\\<text:line-break/>les gallis keltis de la bulle de Rom'Antik\\<text:line-break/>les goldys (suburiens)\\<text:line-break/>les Massalite d'Afrika\\<text:line-break/>les Nordik de la bulle de Rom'Antik\\<text:line-break/>les Prêtre d'ISAM\\<text:line-break/>les Marcheurs sur vents ou le peuple Sho\\<text:line-break/>les Mégagantas\\<text:line-break/>les Ranis\\<text:line-break/>les Traxiens\\<text:line-break/>les templards\\<text:line-break/>les Veneziati de la bulle de Rom'Antik\\<text:line-break/>les Xantiens de Xaniopia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21:perso</dc:title>
  </office:meta>
</office:document-meta>
</file>