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15:starwars"/><text:bookmark-start text:name="__RefHeading___adaptation_a_starwars_1"/><text:bookmark-start text:name="adaptation_a_starwars"/>Adaptation à Starwars<text:bookmark-end text:name="__RefHeading___adaptation_a_starwars_1"/><text:bookmark-end text:name="adaptation_a_starwars"/></text:h>
      <text:p text:style-name="Text_20_body">A l'origine je voulais utiliser Genesys, découvert à travers Starwars : aux Confins de L'Empire (CdE, pour les intimes), voici donc le portage vers le NPQv15 : Genopep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15:starwars</dc:title>
  </office:meta>
</office:document-meta>
</file>