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f54360669b655dcae0ac504e7d1bde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pq11:talents"/><text:bookmark-start text:name="__RefHeading___les_talents_1"/><text:bookmark-start text:name="les_talents"/>Les Talents<text:bookmark-end text:name="__RefHeading___les_talents_1"/><text:bookmark-end text:name="les_talents"/></text:h>
      <text:p text:style-name="Text_20_body">Quelques talents intégrés au monde de K2. Si le tag secret est ajouté, il a le même comportement qu'un secret : vous pouvez l'augmenter qu'avec la partie sociale (passage par un rituel) pour pouvoir progresser (cf secrets)</text:p>
      <text:h text:style-name="Heading_20_1" text:outline-level="1"><text:bookmark-start text:name="__RefHeading___les_talents_generiques_2"/><text:bookmark-start text:name="les_talents_generiques"/>les talents génériques<text:bookmark-end text:name="__RefHeading___les_talents_generiques_2"/><text:bookmark-end text:name="les_talents_generiques"/></text:h>
      <text:p text:style-name="Text_20_body">Ces talents peuvent être pris par n'importe quel personnage joueur.</text:p>
      <text:h text:style-name="Heading_20_2" text:outline-level="2"><text:bookmark-start text:name="__RefHeading___talent_gratuit_generique_3"/><text:bookmark-start text:name="talent_gratuit_generique"/>talent gratuit générique<text:bookmark-end text:name="__RefHeading___talent_gratuit_generique_3"/><text:bookmark-end text:name="talent_gratuit_generique"/></text:h>
      <text:p text:style-name="Text_20_body">Certains talents vous sont donnés automatiquement.</text:p>
      <text:p text:style-name="Text_20_body">Talent 1, <text:span text:style-name="Strong_20_Emphasis">Apprenti</text:span>, rang non, passif, ce talent permet à tout personnage de transformer des Avantages en réussite spéciale, ou critique pour les compétences de carrière hors combat, 5 <draw:a xlink:type="simple" xlink:href="https://www-lagep.cpe.fr/public/lemonde2k2/lib/exe/detail.php?id=npq11:system&amp;media=npq11:avantagelogo.png"><draw:frame draw:style-name="media" draw:name="0" text:anchor-type="as-char" draw:z-index="0" svg:width="0.52916666666667cm" svg:height="0.52916666666667cm"><draw:image xlink:href="Pictures/0f54360669b655dcae0ac504e7d1bde6.png" xlink:type="simple" xlink:show="embed" xlink:actuate="onLoad"/></draw:frame></draw:a> fait un critique, 3 <draw:a xlink:type="simple" xlink:href="https://www-lagep.cpe.fr/public/lemonde2k2/lib/exe/detail.php?id=npq11:system&amp;media=npq11:avantagelogo.png"><draw:frame draw:style-name="media" draw:name="1" text:anchor-type="as-char" draw:z-index="1" svg:width="0.52916666666667cm" svg:height="0.52916666666667cm"><draw:image xlink:href="Pictures/0f54360669b655dcae0ac504e7d1bde6.png" xlink:type="simple" xlink:show="embed" xlink:actuate="onLoad"/></draw:frame></draw:a> fait une spéciale.</text:p>
      <text:p text:style-name="Text_20_body">Talent 1, <text:span text:style-name="Strong_20_Emphasis">la bonne fortune </text:span> (Rang oui, Talent 1, passif): Le score s'ajoute au résultat du jet de chance c'est dont le minimum de la chance du personnage. chaque niveau rajoute 1, jusqu'à 5. De plus, ce talent transforme les avantages <draw:a xlink:type="simple" xlink:href="https://www-lagep.cpe.fr/public/lemonde2k2/lib/exe/detail.php?id=npq11:system&amp;media=npq11:avantagelogo.png"><draw:frame draw:style-name="media" draw:name="2" text:anchor-type="as-char" draw:z-index="2" svg:width="0.52916666666667cm" svg:height="0.52916666666667cm"><draw:image xlink:href="Pictures/0f54360669b655dcae0ac504e7d1bde6.png" xlink:type="simple" xlink:show="embed" xlink:actuate="onLoad"/></draw:frame></draw:a>d'une façon particulière : il faut score <draw:a xlink:type="simple" xlink:href="https://www-lagep.cpe.fr/public/lemonde2k2/lib/exe/detail.php?id=npq11:system&amp;media=npq11:avantagelogo.png"><draw:frame draw:style-name="media" draw:name="3" text:anchor-type="as-char" draw:z-index="3" svg:width="0.52916666666667cm" svg:height="0.52916666666667cm"><draw:image xlink:href="Pictures/0f54360669b655dcae0ac504e7d1bde6.png" xlink:type="simple" xlink:show="embed" xlink:actuate="onLoad"/></draw:frame></draw:a> pour ajouter un à la chance ! -vous avez bien lu, augmenter ce talent réduit la “chance” de transformer les avantages <draw:a xlink:type="simple" xlink:href="https://www-lagep.cpe.fr/public/lemonde2k2/lib/exe/detail.php?id=npq11:system&amp;media=npq11:avantagelogo.png"><draw:frame draw:style-name="media" draw:name="4" text:anchor-type="as-char" draw:z-index="4" svg:width="0.52916666666667cm" svg:height="0.52916666666667cm"><draw:image xlink:href="Pictures/0f54360669b655dcae0ac504e7d1bde6.png" xlink:type="simple" xlink:show="embed" xlink:actuate="onLoad"/></draw:frame></draw:a> obtenus, le personnage plus se développe, moins il a besoin de chance. Le MJ peut demander une dette d'XP à cette compétence -en fonction de son utilisation - c'est à dire que vous devez depenser un certains nombre d'XP en priorité dans cette compétence.</text:p>
      <text:h text:style-name="Heading_20_2" text:outline-level="2"><text:bookmark-start text:name="__RefHeading___talent_generique_4"/><text:bookmark-start text:name="talent_generique"/>talent générique<text:bookmark-end text:name="__RefHeading___talent_generique_4"/><text:bookmark-end text:name="talent_generique"/></text:h>
      <text:h text:style-name="Heading_20_3" text:outline-level="3"><text:bookmark-start text:name="__RefHeading___talent_de_rang_1_5"/><text:bookmark-start text:name="talent_de_rang_1"/>talent de rang 1<text:bookmark-end text:name="__RefHeading___talent_de_rang_1_5"/><text:bookmark-end text:name="talent_de_rang_1"/></text:h>
      <text:p text:style-name="Text_20_body">Talent 1, <text:span text:style-name="Strong_20_Emphasis">la confiance en soi</text:span> (Rang Oui, une pause): permet d'avoir un contrôle sur certains moments, cette confiance en soit permet de récupérer les point de chance à la demande du MJ (habituellement au premier repos, moment calme après minuit)</text:p>
      <text:h text:style-name="Heading_20_3" text:outline-level="3"><text:bookmark-start text:name="__RefHeading___talent_de_rang_2_6"/><text:bookmark-start text:name="talent_de_rang_2"/>talent de rang 2<text:bookmark-end text:name="__RefHeading___talent_de_rang_2_6"/><text:bookmark-end text:name="talent_de_rang_2"/></text:h>
      <text:h text:style-name="Heading_20_3" text:outline-level="3"><text:bookmark-start text:name="__RefHeading___talent_de_rang_3_7"/><text:bookmark-start text:name="talent_de_rang_3"/>talent de rang 3<text:bookmark-end text:name="__RefHeading___talent_de_rang_3_7"/><text:bookmark-end text:name="talent_de_rang_3"/></text:h>
      <text:p text:style-name="Text_20_body">talent 3, <text:span text:style-name="Strong_20_Emphasis">Professionnel</text:span>, rang non, passif, Prérequis : Talent 1Apprenti, Comme apprenti, ce talent transforme les A en réussite spéciale ou critique pour les compétences de carrière. Ainsi pour 4 A, une réussite Critique, et 2 A, une spéciale</text:p>
      <text:h text:style-name="Heading_20_3" text:outline-level="3"><text:bookmark-start text:name="__RefHeading___talent_de_rang_4_8"/><text:bookmark-start text:name="talent_de_rang_4"/>talent de rang 4<text:bookmark-end text:name="__RefHeading___talent_de_rang_4_8"/><text:bookmark-end text:name="talent_de_rang_4"/></text:h>
      <text:p text:style-name="Text_20_body">Talent 4, Maître, rang non, passif, Prérequis : Talent 3, Professionnel, Comme Professionnel, ce talent permet d'avoir des critiques ou des réussites spéciales pour les compétences de carrière. Avec Seulement 3 A, il obtient une réussite Critique, et 1 A pour une spéciale.</text:p>
      <text:h text:style-name="Heading_20_3" text:outline-level="3"><text:bookmark-start text:name="__RefHeading___talent_de_rang_5_9"/><text:bookmark-start text:name="talent_de_rang_5"/>talent de rang 5<text:bookmark-end text:name="__RefHeading___talent_de_rang_5_9"/><text:bookmark-end text:name="talent_de_rang_5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pq11:talents</dc:title>
  </office:meta>
</office:document-meta>
</file>