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11:pnjs"/><text:bookmark-start text:name="__RefHeading___les_adversaires_1"/><text:bookmark-start text:name="les_adversaires"/>Les adversaires<text:bookmark-end text:name="__RefHeading___les_adversaires_1"/><text:bookmark-end text:name="les_adversaires"/></text:h>
      <text:p text:style-name="Text_20_body">Utilisation des sbire, rival et Nemesis comme pour Genesy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11:pnjs</dc:title>
  </office:meta>
</office:document-meta>
</file>