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5c45015470650d52f9079f43ba65db.png"/>
  <manifest:file-entry manifest:media-type="image/png" manifest:full-path="Pictures/23f7cd745ef48f9ec9f4da68e6d0f014.png"/>
  <manifest:file-entry manifest:media-type="image/png" manifest:full-path="Pictures/9059eff3a138af3cc82fd1f7c27782d8.png"/>
  <manifest:file-entry manifest:media-type="image/png" manifest:full-path="Pictures/74c898770e22de921c013789a99647cc.png"/>
  <manifest:file-entry manifest:media-type="image/png" manifest:full-path="Pictures/dcb9c37c5453e25eb053702230ef85b0.png"/>
  <manifest:file-entry manifest:media-type="image/png" manifest:full-path="Pictures/785661f184d5b952e0d5a1f2f8da2439.png"/>
  <manifest:file-entry manifest:media-type="image/png" manifest:full-path="Pictures/e074b1553e784059e453e412593711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archetypes"/><text:bookmark-start text:name="__RefHeading___les_archetypes_pour_genesys_1"/><text:bookmark-start text:name="les_archetypes_pour_genesys"/>Les Archétypes pour GENESYS<text:bookmark-end text:name="__RefHeading___les_archetypes_pour_genesys_1"/><text:bookmark-end text:name="les_archetypes_pour_genesys"/></text:h>
      <text:p text:style-name="Text_20_body">Pour permettre de créer des personnages avec des faiblesses, les archétypes n'indique à 2 que les attributs fort d'un archétypes. Ainsi un humain à 1 dans tout ses attributs, mais il possèdent plus d'XP en proprension. Ceci est du qu'il n'est pas possible de réduire (dans foundry au 19 sept 23) les attributs.</text:p>
      <text:h text:style-name="Heading_20_1" text:outline-level="1"><text:bookmark-start text:name="__RefHeading___les_humains_2"/><text:bookmark-start text:name="les_humains"/>les humains<text:bookmark-end text:name="__RefHeading___les_humains_2"/><text:bookmark-end text:name="les_humains"/></text:h>
      <text:h text:style-name="Heading_20_2" text:outline-level="2"><text:bookmark-start text:name="__RefHeading___talents_de_base_3"/><text:bookmark-start text:name="talents_de_base"/>talents de base<text:bookmark-end text:name="__RefHeading___talents_de_base_3"/><text:bookmark-end text:name="talents_de_base"/></text:h>
      <text:p text:style-name="Text_20_body">Si aucun autre talent n'est fournis, les deux talents ci-dessous sont pris automatiquement</text:p>
      <text:list text:style-name="List_20_1" text:continue-numbering="false">
        <text:list-item>
          <text:p text:style-name="List_20_1_Content_First"> <text:span text:style-name="Strong_20_Emphasis">Compétences initiales</text:span>  : L’Humain commence avec un rang dans deux compétences hors carrière différentes. Vous ne pouvez pas dépasser le rang 2 lors de la création du personnage.</text:p>
        </text:list-item>
        <text:list-item>
          <text:p text:style-name="List_20_1_Content_Last"> <text:span text:style-name="Strong_20_Emphasis">Prêt pour l’aventure</text:span>  : Une fois par session, au prix d’une broutille hors tour, l’Humain peut prendre un Point Narratif dans la réserve du MJ pour l’ajouter à celle des joueurs.</text:p>
        </text:list-item>
      </text:list>
      <text:h text:style-name="Heading_20_2" text:outline-level="2"><text:bookmark-start text:name="__RefHeading___le_gent_4"/><text:bookmark-start text:name="le_gent"/>Le Gent<text:bookmark-end text:name="__RefHeading___le_gent_4"/><text:bookmark-end text:name="le_gent"/></text:h>
      <text:p text:style-name="Text_20_body">Le gent est l'archétype du personnage standard, ni bon ni mauvais en tout. Pour être exacte, il doit avoir 2 partout.</text:p>
      <text:p text:style-name="Text_20_body"><draw:frame draw:style-name="media" draw:name="0" text:anchor-type="as-char" draw:z-index="0" svg:width="14.948958333333cm" svg:height="2.1960416666667cm"><draw:image xlink:href="Pictures/395c45015470650d52f9079f43ba65db.png" xlink:type="simple" xlink:show="embed" xlink:actuate="onLoad"/></draw:frame></text:p>
      <text:p text:style-name="Text_20_body">Point d'XP : 230</text:p>
      <text:h text:style-name="Heading_20_2" text:outline-level="2"><text:bookmark-start text:name="__RefHeading___l_agile_5"/><text:bookmark-start text:name="l_agile"/>L'Agile<text:bookmark-end text:name="__RefHeading___l_agile_5"/><text:bookmark-end text:name="l_agile"/></text:h>
      <text:p text:style-name="Text_20_body">Correspond à un humain qui cherchera l'esquive, le combat avec des armes de petites tailles (dague, couteau, machette) ou légère (rapières, fleuret). Comptant sur sa ruse pour parvenir plus vite à ses fins et utilisant sont agilité pour trouver le meilleur chemin. Ils corresponds à beaucoup de profiles de personnage peu armuré.</text:p>
      <text:p text:style-name="Text_20_body"><draw:frame draw:style-name="media" draw:name="1" text:anchor-type="as-char" draw:z-index="1" svg:width="14.948958333333cm" svg:height="2.1960416666667cm"><draw:image xlink:href="Pictures/23f7cd745ef48f9ec9f4da68e6d0f014.png" xlink:type="simple" xlink:show="embed" xlink:actuate="onLoad"/></draw:frame></text:p>
      <text:p text:style-name="Text_20_body">L'agile (Agilité+Ruse) pour le Forestier, le guerrier léger, celui qui préfère attaqué à distance et sans chercher à s'exposer.</text:p>
      <text:p text:style-name="Text_20_body">Point d'XP : 210</text:p>
      <text:h text:style-name="Heading_20_2" text:outline-level="2"><text:bookmark-start text:name="__RefHeading___l_endurant_6"/><text:bookmark-start text:name="l_endurant"/>L'Endurant<text:bookmark-end text:name="__RefHeading___l_endurant_6"/><text:bookmark-end text:name="l_endurant"/></text:h>
      <text:p text:style-name="Text_20_body"><draw:frame draw:style-name="media" draw:name="2" text:anchor-type="as-char" draw:z-index="2" svg:width="14.948958333333cm" svg:height="2.1960416666667cm"><draw:image xlink:href="Pictures/9059eff3a138af3cc82fd1f7c27782d8.png" xlink:type="simple" xlink:show="embed" xlink:actuate="onLoad"/></draw:frame></text:p>
      <text:p text:style-name="Text_20_body">L'endurant (Vigueur et volonté)</text:p>
      <text:p text:style-name="Text_20_body">Point d'XP : 190</text:p>
      <text:h text:style-name="Heading_20_1" text:outline-level="1"><text:bookmark-start text:name="__RefHeading___autres_especes_7"/><text:bookmark-start text:name="autres_especes"/>Autres Espèces<text:bookmark-end text:name="__RefHeading___autres_especes_7"/><text:bookmark-end text:name="autres_especes"/></text:h>
      <text:h text:style-name="Heading_20_2" text:outline-level="2"><text:bookmark-start text:name="__RefHeading___elfe_8"/><text:bookmark-start text:name="elfe"/>Elfe<text:bookmark-end text:name="__RefHeading___elfe_8"/><text:bookmark-end text:name="elfe"/></text:h>
      <text:p text:style-name="Text_20_body">Dans le monde de K2, l'elfe peut venir de plusieurs origine, mais tous on en commun cette forme élancé, les oreilles pointues, une beauté légendaire (Ce qui donne 2 mini en Agilité et en Présence)</text:p>
      <text:p text:style-name="Text_20_body"><draw:frame draw:style-name="media" draw:name="3" text:anchor-type="as-char" draw:z-index="3" svg:width="14.948958333333cm" svg:height="2.1960416666667cm"><draw:image xlink:href="Pictures/74c898770e22de921c013789a99647cc.png" xlink:type="simple" xlink:show="embed" xlink:actuate="onLoad"/></draw:frame></text:p>
      <text:p text:style-name="Text_20_body">Les elfes ont deux des talent spéciaux ci dessous</text:p>
      <text:p text:style-name="Text_20_body"><text:span text:style-name="Strong_20_Emphasis">Leste</text:span> : Les Elfes des Cités Libres ont une défense au Corps à corps et à Distance de 1.</text:p>
      <text:p text:style-name="Text_20_body"><text:span text:style-name="Strong_20_Emphasis">Magie des Académie</text:span> : Les Elfes de haute naissance gagnent Arcane comme compétence de carrière et commencent avec un rang dans cette compétence. Vous ne pouvez pas dépasser le rang 2 lors de la création du personnage.</text:p>
      <text:p text:style-name="Text_20_body"><text:span text:style-name="Strong_20_Emphasis">Magie des bois</text:span> : Les Elfes Sylvain ont la compétence Primal comme compétence de carrière et commence avec un rang dans cette compétence (max 2 à la fin de la création du personnage).</text:p>
      <text:p text:style-name="Text_20_body"><text:span text:style-name="Strong_20_Emphasis">Vision Amélioré</text:span> : les elfes sont capable de voir mieux que les autres. Dans la nuit faiblement éclairé (étoiles), il peuvent voir jusqu'à 18m (portée moyenne) en gris. Pour un PdS, ils peuvent voir plus loin (Perception) ou mieux (+ <draw:frame draw:style-name="media" draw:name="4" text:anchor-type="as-char" draw:z-index="4" svg:width="0.52916666666667cm" svg:height="0.52916666666667cm"><draw:image xlink:href="Pictures/dcb9c37c5453e25eb053702230ef85b0.png" xlink:type="simple" xlink:show="embed" xlink:actuate="onLoad"/></draw:frame>) en ce focalisant sur ce qu'il souhaite distingué.</text:p>
      <text:p text:style-name="Text_20_body"><text:span text:style-name="Strong_20_Emphasis">Beauté universelle </text:span>: les elfes sont connue pour avoir un charisme important. Ils peuvent être de grand négociateur ou inspirateur. Il peuvent ajouter, contre 1 PdS, un <draw:frame draw:style-name="media" draw:name="5" text:anchor-type="as-char" draw:z-index="5" svg:width="0.52916666666667cm" svg:height="0.52916666666667cm"><draw:image xlink:href="Pictures/dcb9c37c5453e25eb053702230ef85b0.png" xlink:type="simple" xlink:show="embed" xlink:actuate="onLoad"/></draw:frame>dans toute interaction social où il souhaite être bien vu.</text:p>
      <text:h text:style-name="Heading_20_2" text:outline-level="2"><text:bookmark-start text:name="__RefHeading___nain_9"/><text:bookmark-start text:name="nain"/>Nain<text:bookmark-end text:name="__RefHeading___nain_9"/><text:bookmark-end text:name="nain"/></text:h>
      <text:p text:style-name="Text_20_body"><draw:frame draw:style-name="media" draw:name="6" text:anchor-type="as-char" draw:z-index="6" svg:width="14.948958333333cm" svg:height="2.1960416666667cm"><draw:image xlink:href="Pictures/785661f184d5b952e0d5a1f2f8da2439.png" xlink:type="simple" xlink:show="embed" xlink:actuate="onLoad"/></draw:frame></text:p>
      <text:h text:style-name="Heading_20_2" text:outline-level="2"><text:bookmark-start text:name="__RefHeading___fanlynien_10"/><text:bookmark-start text:name="fanlynien"/>Fanlynien<text:bookmark-end text:name="__RefHeading___fanlynien_10"/><text:bookmark-end text:name="fanlynien"/></text:h>
      <text:p text:style-name="Text_20_body">Est le regroupement des toutes les races d'homme félin (homme chat, homme lion, homme panthère, homme-tigre)</text:p>
      <text:p text:style-name="Text_20_body"><draw:frame draw:style-name="media" draw:name="7" text:anchor-type="as-char" draw:z-index="7" svg:width="14.948958333333cm" svg:height="2.1960416666667cm"><draw:image xlink:href="Pictures/e074b1553e784059e453e4125937114e.png" xlink:type="simple" xlink:show="embed" xlink:actuate="onLoad"/></draw:frame></text:p>
      <text:p text:style-name="Text_20_body">Les Yuwulus</text:p>
      <text:p text:style-name="Text_20_body">Sont une race dont la peau d'un bleu argenté, avec des très forts, le nez épaté. Généralement très gra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archetypes</dc:title>
  </office:meta>
</office:document-meta>
</file>