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choixregles"/><text:bookmark-start text:name="__RefHeading___choix_des_regles_et_discussions_1"/><text:bookmark-start text:name="choix_des_regles_et_discussions"/>Choix des règles et discussions<text:bookmark-end text:name="__RefHeading___choix_des_regles_et_discussions_1"/><text:bookmark-end text:name="choix_des_regles_et_discussions"/></text:h>
      <text:p text:style-name="Text_20_body">&lt;align left&gt;&lt;/align&gt;</text:p>
      <text:h text:style-name="Heading_20_1" text:outline-level="1"><text:bookmark-start text:name="__RefHeading___un_peu_d_historique_2"/><text:bookmark-start text:name="un_peu_d_historique"/>Un peu d'historique<text:bookmark-end text:name="__RefHeading___un_peu_d_historique_2"/><text:bookmark-end text:name="un_peu_d_historique"/></text:h>
      <text:p text:style-name="Text_20_body">&lt;align left&gt;&lt;/align&gt;</text:p>
      <text:h text:style-name="Heading_20_2" text:outline-level="2"><text:bookmark-start text:name="__RefHeading___pourquoi_attribut_et_competences_3"/><text:bookmark-start text:name="pourquoi_attribut_et_competences"/>Pourquoi attribut et compétences<text:bookmark-end text:name="__RefHeading___pourquoi_attribut_et_competences_3"/><text:bookmark-end text:name="pourquoi_attribut_et_competences"/></text:h>
      <text:p text:style-name="Text_20_body">&lt;align left&gt;&lt;/align&gt;</text:p>
      <text:h text:style-name="Heading_20_1" text:outline-level="1"><text:bookmark-start text:name="__RefHeading___les_des_4"/><text:bookmark-start text:name="les_des"/>Les dés<text:bookmark-end text:name="__RefHeading___les_des_4"/><text:bookmark-end text:name="les_des"/></text:h>
      <text:p text:style-name="Text_20_body">&lt;align left&gt;&lt;/align&gt;</text:p>
      <text:h text:style-name="Heading_20_2" text:outline-level="2"><text:bookmark-start text:name="__RefHeading___le_de_pour_les_attributs_5"/><text:bookmark-start text:name="le_de_pour_les_attributs"/>Le dé pour les attributs<text:bookmark-end text:name="__RefHeading___le_de_pour_les_attributs_5"/><text:bookmark-end text:name="le_de_pour_les_attributs"/></text:h>
      <text:p text:style-name="Text_20_body">&lt;align left&gt;&lt;/align&gt;</text:p>
      <text:h text:style-name="Heading_20_2" text:outline-level="2"><text:bookmark-start text:name="__RefHeading___le_score_pour_les_competences_6"/><text:bookmark-start text:name="le_score_pour_les_competences"/>Le score pour les compétences<text:bookmark-end text:name="__RefHeading___le_score_pour_les_competences_6"/><text:bookmark-end text:name="le_score_pour_les_competences"/></text:h>
      <text:p text:style-name="Text_20_body">&lt;align left&gt;&lt;/align&gt;</text:p>
      <text:h text:style-name="Heading_20_1" text:outline-level="1"><text:bookmark-start text:name="__RefHeading___le_systeme_de_magie_7"/><text:bookmark-start text:name="le_systeme_de_magie"/>Le système de magie  <text:bookmark-end text:name="__RefHeading___le_systeme_de_magie_7"/><text:bookmark-end text:name="le_systeme_de_magie"/></text:h>
      <text:p text:style-name="Text_20_body">&lt;align left&gt;&lt;/align&gt;&lt;align&gt;
&lt;indent&gt; &lt;/indent&gt;La magie est une problématique peu soulevée : rares sont les mages “purs”. Tous les personnages du monde de K2 sont des mages dans l'absolu, mais généralement, les guerriers se servent de l'a magie pour taper plus fort et ça se limite à ça de ce côté. D'un autre côté, il y a la possibilité d'avoir des pouvoir magiques ethniques (Maitre des Plantes, Mégaganta,Suburien, etc), que l'ont appelle Secrets. Chaque ethnie a des secrets, soit passifs (augmentation d'une capacité, comme le Jardinage Magique), soit actif (déclenchement via des points de magie). Pour les secrets actifs, la réussite n'est PAS automatique, c'est pourquoi rares sont les guerriers qui utilisent directement la magie, ils préfèrent les objets magiques.
&lt;/align&gt;</text:p>
      <text:h text:style-name="Heading_20_2" text:outline-level="2"><text:bookmark-start text:name="__RefHeading___les_domaines_de_magie_8"/><text:bookmark-start text:name="les_domaines_de_magie"/>Les domaines de magie  <text:bookmark-end text:name="__RefHeading___les_domaines_de_magie_8"/><text:bookmark-end text:name="les_domaines_de_magie"/></text:h>
      <text:p text:style-name="Text_20_body">&lt;align left&gt;&lt;/align&gt;&lt;align&gt;
&lt;indent&gt; &lt;/indent&gt;En dehors de ces pouvoirs spécifiques, il est possible d'être mage.
&lt;/align&gt;</text:p>
      <text:h text:style-name="Heading_20_2" text:outline-level="2"><text:bookmark-start text:name="__RefHeading___le_lancement_des_sorts_9"/><text:bookmark-start text:name="le_lancement_des_sorts"/>Le lancement des sorts<text:bookmark-end text:name="__RefHeading___le_lancement_des_sorts_9"/><text:bookmark-end text:name="le_lancement_des_sorts"/></text:h>
      <text:p text:style-name="Text_20_body">&lt;align left&gt;&lt;/align&gt;</text:p>
      <text:h text:style-name="Heading_20_2" text:outline-level="2"><text:bookmark-start text:name="__RefHeading___l_equilibrage_de_la_magie_10"/><text:bookmark-start text:name="l_equilibrage_de_la_magie"/>L'équilibrage de la magie<text:bookmark-end text:name="__RefHeading___l_equilibrage_de_la_magie_10"/><text:bookmark-end text:name="l_equilibrage_de_la_magie"/></text:h>
      <text:p text:style-name="Text_20_body">&lt;align left&gt;&lt;/align&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choixregles</dc:title>
  </office:meta>
</office:document-meta>
</file>