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boucliers"/><text:bookmark-start text:name="__RefHeading___bouclier_1"/><text:bookmark-start text:name="bouclier"/>Bouclier<text:bookmark-end text:name="__RefHeading___bouclier_1"/><text:bookmark-end text:name="bouclier"/></text:h>
      <text:p text:style-name="Text_20_body">Compétence qui gère l'utilisation des boucliers légers et moyens. </text:p>
      <text:h text:style-name="Heading_20_1" text:outline-level="1"><text:bookmark-start text:name="__RefHeading___regles_2"/><text:bookmark-start text:name="regles"/>règles<text:bookmark-end text:name="__RefHeading___regles_2"/><text:bookmark-end text:name="regles"/></text:h>
      <text:p text:style-name="Text_20_body">avoir un bouclier léger ou moyen, permet de facilité la parade. Mais la règle de utilisation multiple se fait (1 dé par parade ou esquive supplémentaire).</text:p>
      <text:h text:style-name="Heading_20_2" text:outline-level="2"><text:bookmark-start text:name="__RefHeading___npq_v1_3"/><text:bookmark-start text:name="npq_v1"/>NPQ v1<text:bookmark-end text:name="__RefHeading___npq_v1_3"/><text:bookmark-end text:name="npq_v1"/></text:h>
      <text:h text:style-name="Heading_20_2" text:outline-level="2"><text:bookmark-start text:name="__RefHeading___npq_v2_4"/><text:bookmark-start text:name="npq_v2"/>NPQ v2<text:bookmark-end text:name="__RefHeading___npq_v2_4"/><text:bookmark-end text:name="npq_v2"/></text:h>
      <text:p text:style-name="Text_20_body">Les bouclier léger donne 1D supplémentaire pour parer.
Les bouliers moyenne donne 2D pour par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boucliers</dc:title>
  </office:meta>
</office:document-meta>
</file>