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tools:maptools"/><text:bookmark-start text:name="__RefHeading___maptools_1"/><text:bookmark-start text:name="maptools"/>Maptools<text:bookmark-end text:name="__RefHeading___maptools_1"/><text:bookmark-end text:name="maptools"/></text:h>
      <text:p text:style-name="Text_20_body">&lt;align left&gt;&lt;/align&gt;&lt;align&gt;
est un logiciel de gestion de table de jeu de role, où beaucoup de chose sont a faire, mais il est gratuit et en JAVA, ce qui permet de l'avoir dans tous les environnements.
&lt;/align&gt;&lt;align&gt;
vous pouvez le trouver à l'addresse suivante : <text:a xlink:type="simple" xlink:href="http://www.rptools.net/" text:style-name="Internet_20_link" text:visited-style-name="Visited_20_Internet_20_Link">www.rptools.net/</text:a> avec beaucoup d'autres outils que nous (espoire) allons décrire et utiliser.
&lt;/align&gt;&lt;align&gt;
l'outils est puissant. A l'origine, nous voulions faire un JDRAO (un jeu de role assisté par ordinateur) comme Rolistik, mais maptool semble aller plus loin, voyez les tutos en vidéo (adresse <text:a xlink:type="simple" xlink:href="http://www.rptoolstutorials.net/" text:style-name="Internet_20_link" text:visited-style-name="Visited_20_Internet_20_Link">www.rptoolstutorials.net/</text:a>), si l'anglais ne vous rebute pas etc… une adresse utile : <text:a xlink:type="simple" xlink:href="http://www.maptool.fr/" text:style-name="Internet_20_link" text:visited-style-name="Visited_20_Internet_20_Link">www.maptool.fr/</text:a>
&lt;/align&gt;&lt;align&gt;
un lien interressant : <text:a xlink:type="simple" xlink:href="http://lmwcs.com/rptools/wiki/Main_Page/fr" text:style-name="Internet_20_link" text:visited-style-name="Visited_20_Internet_20_Link">lmwcs.com/rptools/wiki/Main_Page/fr</text:a>
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ptools:maptools</dc:title>
  </office:meta>
</office:document-meta>
</file>