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traxs"/><text:bookmark-start text:name="__RefHeading___les_taxs_1"/><text:bookmark-start text:name="les_taxs"/>Les Taxs<text:bookmark-end text:name="__RefHeading___les_taxs_1"/><text:bookmark-end text:name="les_taxs"/></text:h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h text:style-name="Heading_20_3" text:outline-level="3"><text:bookmark-start text:name="__RefHeading___secrets_ii_5"/><text:bookmark-start text:name="secrets_ii"/>Secrets II<text:bookmark-end text:name="__RefHeading___secrets_ii_5"/><text:bookmark-end text:name="secrets_ii"/></text:h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traxs</dc:title>
  </office:meta>
</office:document-meta>
</file>