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lieux:rom_antik"/><text:bookmark-start text:name="__RefHeading___bulle_rom_antik_1"/><text:bookmark-start text:name="bulle_rom_antik"/>Bulle Rom'Antik<text:bookmark-end text:name="__RefHeading___bulle_rom_antik_1"/><text:bookmark-end text:name="bulle_rom_antik"/></text:h>
      <text:p text:style-name="Text_20_body">Cette bulle est accessible par</text:p>
      <text:p text:style-name="Text_20_body"><text:a xlink:type="simple" xlink:href="https://www-lagep.cpe.fr/public/lemonde2k2/doku.php?id=k2:lieux:zaib" text:style-name="Internet_20_link" text:visited-style-name="Visited_20_Internet_20_Link">Zaïb</text:a> → <text:a xlink:type="simple" xlink:href="https://www-lagep.cpe.fr/public/lemonde2k2/doku.php?id=k2:lieux:muchaozen" text:style-name="Internet_20_link" text:visited-style-name="Visited_20_Internet_20_Link">Muchaozen</text:a>
<text:a xlink:type="simple" xlink:href="https://www-lagep.cpe.fr/public/lemonde2k2/doku.php?id=k2:lieux:zaib" text:style-name="Internet_20_link" text:visited-style-name="Visited_20_Internet_20_Link">Zaïb</text:a> → <text:a xlink:type="simple" xlink:href="https://www-lagep.cpe.fr/public/lemonde2k2/doku.php?id=k2:lieux:constantinople" text:style-name="Internet_20_link" text:visited-style-name="Visited_20_Internet_20_Link">Constantinople</text:a></text:p>
      <text:p text:style-name="Text_20_body">les grandes peuplades</text:p>
      <text:list text:style-name="List_20_1" text:continue-numbering="false">
        <text:list-item>
          <text:p text:style-name="List_20_1_Content_First"> <text:a xlink:type="simple" xlink:href="https://www-lagep.cpe.fr/public/lemonde2k2/doku.php?id=k2:gallis_keltis" text:style-name="Internet_20_link" text:visited-style-name="Visited_20_Internet_20_Link">Gallis Keltis</text:a></text:p>
        </text:list-item>
        <text:list-item>
          <text:p text:style-name="List_20_1_Content"> <text:a xlink:type="simple" xlink:href="https://www-lagep.cpe.fr/public/lemonde2k2/doku.php?id=k2:rom_un" text:style-name="Internet_20_link" text:visited-style-name="Visited_20_Internet_20_Link">Rom'Un</text:a> dont <text:a xlink:type="simple" xlink:href="https://www-lagep.cpe.fr/public/lemonde2k2/doku.php?id=k2:veneziati" text:style-name="Internet_20_link" text:visited-style-name="Visited_20_Internet_20_Link">Veneziati</text:a></text:p>
        </text:list-item>
        <text:list-item>
          <text:p text:style-name="List_20_1_Content_Last"> <text:a xlink:type="simple" xlink:href="https://www-lagep.cpe.fr/public/lemonde2k2/doku.php?id=k2:slamenite" text:style-name="Internet_20_link" text:visited-style-name="Visited_20_Internet_20_Link">Slamenite</text:a></text:p>
        </text:list-item>
      </text:list>
      <text:p text:style-name="Text_20_body">Les grandes villes</text:p>
      <text:list text:style-name="List_20_1" text:continue-numbering="false">
        <text:list-item>
          <text:p text:style-name="List_20_1_Content_First"> <text:a xlink:type="simple" xlink:href="https://www-lagep.cpe.fr/public/lemonde2k2/doku.php?id=k2:lieux:rom" text:style-name="Internet_20_link" text:visited-style-name="Visited_20_Internet_20_Link">Rom'</text:a></text:p>
        </text:list-item>
        <text:list-item>
          <text:p text:style-name="List_20_1_Content"> <text:a xlink:type="simple" xlink:href="https://www-lagep.cpe.fr/public/lemonde2k2/doku.php?id=k2:lieux:venezia" text:style-name="Internet_20_link" text:visited-style-name="Visited_20_Internet_20_Link">Venezia</text:a></text:p>
        </text:list-item>
        <text:list-item>
          <text:p text:style-name="List_20_1_Content"> <text:a xlink:type="simple" xlink:href="https://www-lagep.cpe.fr/public/lemonde2k2/doku.php?id=k2:lieux:milano" text:style-name="Internet_20_link" text:visited-style-name="Visited_20_Internet_20_Link">Milano</text:a></text:p>
        </text:list-item>
        <text:list-item>
          <text:p text:style-name="List_20_1_Content"> <text:a xlink:type="simple" xlink:href="https://www-lagep.cpe.fr/public/lemonde2k2/doku.php?id=k2:lieux:raventi" text:style-name="Internet_20_link" text:visited-style-name="Visited_20_Internet_20_Link">Raventi</text:a></text:p>
        </text:list-item>
        <text:list-item>
          <text:p text:style-name="List_20_1_Content"> <text:a xlink:type="simple" xlink:href="https://www-lagep.cpe.fr/public/lemonde2k2/doku.php?id=k2:lieux:muchaozen" text:style-name="Internet_20_link" text:visited-style-name="Visited_20_Internet_20_Link">Muchaozen</text:a></text:p>
        </text:list-item>
        <text:list-item>
          <text:p text:style-name="List_20_1_Content"> <text:a xlink:type="simple" xlink:href="https://www-lagep.cpe.fr/public/lemonde2k2/doku.php?id=k2:lieux:lutece" text:style-name="Internet_20_link" text:visited-style-name="Visited_20_Internet_20_Link">Lutece</text:a></text:p>
        </text:list-item>
        <text:list-item>
          <text:p text:style-name="List_20_1_Content"> <text:a xlink:type="simple" xlink:href="https://www-lagep.cpe.fr/public/lemonde2k2/doku.php?id=k2:lieux:lugdunum" text:style-name="Internet_20_link" text:visited-style-name="Visited_20_Internet_20_Link">Lugdunum</text:a></text:p>
        </text:list-item>
        <text:list-item>
          <text:p text:style-name="List_20_1_Content"> <text:a xlink:type="simple" xlink:href="https://www-lagep.cpe.fr/public/lemonde2k2/doku.php?id=k2:lieux:tichuzan" text:style-name="Internet_20_link" text:visited-style-name="Visited_20_Internet_20_Link">Tichuzan</text:a></text:p>
        </text:list-item>
        <text:list-item>
          <text:p text:style-name="List_20_1_Content"> <text:a xlink:type="simple" xlink:href="https://www-lagep.cpe.fr/public/lemonde2k2/doku.php?id=k2:lieux:athenka" text:style-name="Internet_20_link" text:visited-style-name="Visited_20_Internet_20_Link">Athenka</text:a></text:p>
        </text:list-item>
        <text:list-item>
          <text:p text:style-name="List_20_1_Content_Last"> <text:a xlink:type="simple" xlink:href="https://www-lagep.cpe.fr/public/lemonde2k2/doku.php?id=k2:lieux:spark" text:style-name="Internet_20_link" text:visited-style-name="Visited_20_Internet_20_Link">Spa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lieux:rom_antik</dc:title>
  </office:meta>
</office:document-meta>
</file>