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2:developpement"/>&lt;align&gt;
Pages de projets ou information en développement. Cette page contient tous ce que je ne sais pas encore où cela doit être…
&lt;/align&gt;&lt;align&gt;
Travail sur les boucliers (sortilège lié au bouclier)
&lt;/align&gt;&lt;align&gt;
Aura de Protection Simple (1+) : un point d'armure sur N personne (réaffectable)
&lt;/align&gt;&lt;align&gt;
Reflexion des dommages (1+) :
&lt;/align&gt;&lt;align&gt;
Charge aux boucliers (1+) : donne N cran au dommage de la prochaine charge
&lt;/align&gt;&lt;align&gt;
Boucliers YoYo (2): lance le bouclier C &amp; M de façon offencive (base 1D6).
&lt;/align&gt;&lt;align&gt;
Projection (1) : permet de faire un recul à la prochaine attaque
&lt;/align&gt;&lt;align&gt;
Projection (2) : une projection astral du bouclier sur l'adversaire
&lt;/align&gt;&lt;align&gt;
Mirroir (2) : le bouclier envoie une forte lumière
&lt;/align&gt;&lt;align&gt;
AntiProjectiles (1+) : Augmente de N cran la protection contre des projectils, même perce armure.
&lt;/align&gt;&lt;align&gt;
Repulsif de Projectiles (1+) :
&lt;/align&gt;&lt;align&gt;
Protection contre les Projectils : Augmente le score de bouclier contre les projectil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developpement</dc:title>
  </office:meta>
</office:document-meta>
</file>