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2:bulles"/>&lt;align&gt;
Les bulles de K²
&lt;/align&gt;&lt;align&gt;
Les sages et les anciens disent qu'ils vivent à l'intérieur de sphères. La preuve, la plus petite, Xanopia, est tellement petite, que l'on voit les habitations de l'autre “coté”. Le jour est artificiel, de grands oiseaux…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bulles</dc:title>
  </office:meta>
</office:document-meta>
</file>