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2:bestaireac"/><text:bookmark-start text:name="__RefHeading___bestiaire_a_a_c_1"/><text:bookmark-start text:name="bestiaire_a_a_c"/>Bestiaire A à C<text:bookmark-end text:name="__RefHeading___bestiaire_a_a_c_1"/><text:bookmark-end text:name="bestiaire_a_a_c"/></text:h>
      <text:h text:style-name="Heading_20_1" text:outline-level="1"><text:bookmark-start text:name="__RefHeading___les_araignees_2"/><text:bookmark-start text:name="les_araignees"/>Les Araignées<text:bookmark-end text:name="__RefHeading___les_araignees_2"/><text:bookmark-end text:name="les_araignees"/></text:h>
      <text:p text:style-name="Text_20_body"><text:span text:style-name="Strong_20_Emphasis">description</text:span> : Les araignées sont des arthropodes dotés de huit pattes et protégés par une
épaisse carapace chitineuse. Certaines tissent des toiles, d’autres sont venimeuses.
Leur intelligence est toute animale, concentrée sur la chasse ou la capture de leurs
proies</text:p>
      <text:h text:style-name="Heading_20_2" text:outline-level="2"><text:bookmark-start text:name="__RefHeading___araignee_geante_3"/><text:bookmark-start text:name="araignee_geante"/>Araignée géante<text:bookmark-end text:name="__RefHeading___araignee_geante_3"/><text:bookmark-end text:name="araignee_geante"/></text:h>
      <text:p text:style-name="Text_20_body"><text:span text:style-name="Strong_20_Emphasis">Figurant</text:span>
degré de menace (DdM): 4<text:line-break/>
Blessures : <text:span text:style-name="Strong_20_Emphasis">Score</text:span> :  7(min 7), <text:span text:style-name="Strong_20_Emphasis">Points</text:span> de blessures : 4<text:line-break/>
attaque : Chélicères venimeux +5/1d10,poison<text:line-break/>
sur un double 1 (de l'opposant) : <text:line-break/>
blocage : Jet de Force diff 5 pour se débloqué<text:line-break/>
emmaillotage: Jet de Force ou arme courte Diff 6 pour sortir, injection d'un poison VIR 4 <text:line-break/></text:p>
      <text:h text:style-name="Heading_20_2" text:outline-level="2"><text:bookmark-start text:name="__RefHeading___araignee_grande_4"/><text:bookmark-start text:name="araignee_grande"/>Araignée grande<text:bookmark-end text:name="__RefHeading___araignee_grande_4"/><text:bookmark-end text:name="araignee_grande"/></text:h>
      <text:p text:style-name="Text_20_body"><text:span text:style-name="Strong_20_Emphasis">Figurant</text:span>
degré de menace (DdM): 2<text:line-break/>
Blessures : <text:span text:style-name="Strong_20_Emphasis">Score</text:span> :  5(min 3), <text:span text:style-name="Strong_20_Emphasis">Points</text:span> de blessures : 2<text:line-break/>
attaque : Chélicères venimeux  +3/1d6, poison<text:line-break/>
blocage : Jet de Force diff 3 pour se débloqué<text:line-break/>
emmaillotage: Jet de Force ou arme courte Diff 4 pour sortir, injection d'un poison VIR 3 <text:line-break/></text:p>
      <text:h text:style-name="Heading_20_1" text:outline-level="1"><text:bookmark-start text:name="__RefHeading___basilic_5"/><text:bookmark-start text:name="basilic"/>Basilic<text:bookmark-end text:name="__RefHeading___basilic_5"/><text:bookmark-end text:name="basilic"/></text:h>
      <text:p text:style-name="Text_20_body">Description : Le basilic, également appelé cockatrice, a l’apparence d’un coq avec une queue
de serpent. Il est capable de pétrifier par son regard et de tuer par son haleine fétide</text:p>
      <text:p text:style-name="Text_20_body"><text:span text:style-name="Strong_20_Emphasis">Figurant</text:span>
degré de menace (DdM): 4<text:line-break/>
Blessures : <text:span text:style-name="Strong_20_Emphasis">Score</text:span> :  10(min 7), <text:span text:style-name="Strong_20_Emphasis">Points</text:span> de blessures : 4<text:line-break/>
attaque :  +3/1d6, Paralysie<text:line-break/>
sur un X (de l'opposant) : <text:line-break/></text:p>
      <text:h text:style-name="Heading_20_1" text:outline-level="1"><text:bookmark-start text:name="__RefHeading___beholdoeil_6"/><text:bookmark-start text:name="beholdoeil"/>Beholdoeil<text:bookmark-end text:name="__RefHeading___beholdoeil_6"/><text:bookmark-end text:name="beholdoeil"/></text:h>
      <text:p text:style-name="Text_20_body">Boss</text:p>
      <text:h text:style-name="Heading_20_1" text:outline-level="1"><text:bookmark-start text:name="__RefHeading___les_centaures_7"/><text:bookmark-start text:name="les_centaures"/>Les Centaures<text:bookmark-end text:name="__RefHeading___les_centaures_7"/><text:bookmark-end text:name="les_centaures"/></text:h>
      <text:h text:style-name="Heading_20_2" text:outline-level="2"><text:bookmark-start text:name="__RefHeading___guerrier_figurant_8"/><text:bookmark-start text:name="guerrier_figurant"/>Guerrier Figurant<text:bookmark-end text:name="__RefHeading___guerrier_figurant_8"/><text:bookmark-end text:name="guerrier_figurant"/></text:h>
      <text:p text:style-name="Text_20_body">Figurant</text:p>
      <text:h text:style-name="Heading_20_2" text:outline-level="2"><text:bookmark-start text:name="__RefHeading___chef_de_groupe_9"/><text:bookmark-start text:name="chef_de_groupe"/>Chef de groupe<text:bookmark-end text:name="__RefHeading___chef_de_groupe_9"/><text:bookmark-end text:name="chef_de_groupe"/></text:h>
      <text:p text:style-name="Text_20_body">Figurant</text:p>
      <text:h text:style-name="Heading_20_3" text:outline-level="3"><text:bookmark-start text:name="__RefHeading___modeles_10"/><text:bookmark-start text:name="modeles"/>Modèles<text:bookmark-end text:name="__RefHeading___modeles_10"/><text:bookmark-end text:name="modeles"/></text:h>
      <text:p text:style-name="Text_20_body">description : <text:line-break/></text:p>
      <text:p text:style-name="Text_20_body"><text:span text:style-name="Strong_20_Emphasis">Figurant</text:span>
degré de menace (DdM): 1<text:line-break/>
Blessures : <text:span text:style-name="Strong_20_Emphasis">Score</text:span> :  5(min 3), <text:span text:style-name="Strong_20_Emphasis">Points</text:span> de blessures : 1<text:line-break/>
attaque :  +3/1d6, extension<text:line-break/>
sur un X (de l'opposant) : <text:line-break/></text:p>
      <text:p text:style-name="Text_20_body"><text:span text:style-name="Strong_20_Emphasis">Demi-Boss</text:span>
degré de menace (DdM): 1<text:line-break/>
Blessures : <text:span text:style-name="Strong_20_Emphasis">Score</text:span> :  1D3+2 / 5(min 3), <text:span text:style-name="Strong_20_Emphasis">Points</text:span> de blessures : 2D3<text:line-break/>
Domaine : Nom : 3 total<text:line-break/>
attaque : nom +2/+5, extension<text:line-break/>
attaques : supplémentaires<text:line-break/></text:p>
      <text:p text:style-name="Text_20_body"><text:span text:style-name="Strong_20_Emphasis">Boss</text:span>
For : 2, AGI : 2, CON : 2, PRE : 2, VOL : 2, ING : 2, INT : 2<text:line-break/>
Blessures : <text:span text:style-name="Strong_20_Emphasis">Score</text:span> :  1D6+3 / 7(min 4), <text:span text:style-name="Strong_20_Emphasis">Points</text:span> de blessures : 5<text:line-break/>
OU PdV : 3D6+5 (17), PdM : - Armure : +3, 
Domaine : Nom : 3<text:line-break/>
attaque : nom +2/+5, extension<text:line-break/>
attaques : supplémentaires<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k2:bestaireac</dc:title>
  </office:meta>
</office:document-meta>
</file>